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dka_pasta"/><text:bookmark-start text:name="__RefHeading___vodka_pasta_1"/><text:bookmark-start text:name="vodka_pasta"/>Vodka Pasta<text:bookmark-end text:name="__RefHeading___vodka_pasta_1"/><text:bookmark-end text:name="vodka_pasta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8 oz. pancetta or bacon, chopped</text:p>
        </text:list-item>
        <text:list-item>
          <text:p text:style-name="List_20_1_Content"> 1⁄2 yellow onion, diced</text:p>
        </text:list-item>
        <text:list-item>
          <text:p text:style-name="List_20_1_Content"> 3 cloves garlic, minced or pressed</text:p>
        </text:list-item>
        <text:list-item>
          <text:p text:style-name="List_20_1_Content"> 1⁄2 cup vodka</text:p>
        </text:list-item>
        <text:list-item>
          <text:p text:style-name="List_20_1_Content"> 1 28-oz. can crushed tomatoes</text:p>
        </text:list-item>
        <text:list-item>
          <text:p text:style-name="List_20_1_Content"> 3⁄4 tsp. Kosher salt, plus more for boiling pasta</text:p>
        </text:list-item>
        <text:list-item>
          <text:p text:style-name="List_20_1_Content"> 1⁄4 tsp. freshly ground black pepper</text:p>
        </text:list-item>
        <text:list-item>
          <text:p text:style-name="List_20_1_Content"> 1 cup heavy cream</text:p>
        </text:list-item>
        <text:list-item>
          <text:p text:style-name="List_20_1_Content"> 1 lb. pasta (penne, elbow, or other tube-like pasta)</text:p>
        </text:list-item>
        <text:list-item>
          <text:p text:style-name="List_20_1_Content"> Basil leaves, julienned</text:p>
        </text:list-item>
        <text:list-item>
          <text:p text:style-name="List_20_1_Content_Last"> Parmesan cheese, for garnish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LastListParagraph_Numbering_20_1_Content_First"> In a large skillet or Dutch oven, brown the pancetta or bacon over medium-high heat. Add</text:p>
        </text:list-item>
      </text:list>
      <text:p text:style-name="Text_20_body">in the onion and sauté until softened (about 8 minutes).</text:p>
      <text:list text:style-name="Numbering_20_1" text:continue-numbering="false">
        <text:list-item>
          <text:p text:style-name="Numbering_20_1_Content_First"> Add in the garlic and cook until fragrant (about 1 minute). </text:p>
        </text:list-item>
        <text:list-item>
          <text:p text:style-name="Numbering_20_1_Content"> Pour in the vodka and stir to scrape the browned bits off the bottom of the pan.</text:p>
        </text:list-item>
        <text:list-item>
          <text:p text:style-name="Numbering_20_1_Content"> Turn the heat to medium-low and add in the crushed tomatoes, salt, and pepper. Cover and simmer for 10 minutes, stirring occasionally. </text:p>
        </text:list-item>
        <text:list-item>
          <text:p text:style-name="Numbering_20_1_Content"> Remove the lid and simmer another 5 minutes.</text:p>
        </text:list-item>
        <text:list-item>
          <text:p text:style-name="Numbering_20_1_Content"> Meanwhile, cook the pasta in a pot of heavily salted water until al dente (about 8 minutes).</text:p>
        </text:list-item>
        <text:list-item>
          <text:p text:style-name="Numbering_20_1_Content"> Drain and rinse with cold water.</text:p>
        </text:list-item>
        <text:list-item>
          <text:p text:style-name="Numbering_20_1_Content"> Slowly pour the cream into the tomato sauce, stirring to combine. Simmer another 5 minutes. </text:p>
        </text:list-item>
        <text:list-item>
          <text:p text:style-name="Numbering_20_1_Content"> Add the cooked pasta to the tomato sauce, stir, and cook another minute. </text:p>
        </text:list-item>
        <text:list-item>
          <text:p text:style-name="Numbering_20_1_Content_Last"> Gently stir in the basil. Serve with Parmesan chee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4::03:38</meta:creation-date>
    <dc:creator>Generated</dc:creator>
    <dc:date>2026-09-05T14::03:38</dc:date>
    <dc:language>en-US</dc:language>
    <meta:editing-cycles>1</meta:editing-cycles>
    <meta:editing-duration>PT0S</meta:editing-duration>
    <dc:title>vodka_pasta</dc:title>
  </office:meta>
</office:document-meta>
</file>