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ai_red_curry_noodle_soup"/><text:bookmark-start text:name="__RefHeading___thai_red_curry_noodle_soup_1"/><text:bookmark-start text:name="thai_red_curry_noodle_soup"/>Thai Red Curry Noodle Soup<text:bookmark-end text:name="__RefHeading___thai_red_curry_noodle_soup_1"/><text:bookmark-end text:name="thai_red_curry_noodle_soup"/></text:h>
      <text:p text:style-name="Text_20_body">Yield: 6 servings (8 cups) | prep time: 15 minutes | cook time: 35 minutes | total time: 50 minutes</text:p>
      <text:h text:style-name="Heading_20_2" text:outline-level="2"><text:bookmark-start text:name="__RefHeading___ingredients_2"/><text:bookmark-start text:name="ingredients"/>Ingredients: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tablespoon olive oil</text:p>
        </text:list-item>
        <text:list-item>
          <text:p text:style-name="List_20_1_Content"> 1 1/2 pounds boneless, skinless chicken breast, cut into 1-inch chunks</text:p>
        </text:list-item>
        <text:list-item>
          <text:p text:style-name="List_20_1_Content"> Kosher salt and freshly ground black pepper, to taste</text:p>
        </text:list-item>
        <text:list-item>
          <text:p text:style-name="List_20_1_Content"> 3 garlic cloves, minced</text:p>
        </text:list-item>
        <text:list-item>
          <text:p text:style-name="List_20_1_Content"> 1 red bell pepper, diced</text:p>
        </text:list-item>
        <text:list-item>
          <text:p text:style-name="List_20_1_Content"> 1 onion, diced</text:p>
        </text:list-item>
        <text:list-item>
          <text:p text:style-name="List_20_1_Content"> 3 tablespoons red curry paste</text:p>
        </text:list-item>
        <text:list-item>
          <text:p text:style-name="List_20_1_Content"> 1 tablespoon freshly grated ginger</text:p>
        </text:list-item>
        <text:list-item>
          <text:p text:style-name="List_20_1_Content"> 6 cups low sodium chicken broth</text:p>
        </text:list-item>
        <text:list-item>
          <text:p text:style-name="List_20_1_Content"> 1 (13.5-ounce) can coconut milk</text:p>
        </text:list-item>
        <text:list-item>
          <text:p text:style-name="List_20_1_Content"> 1/2 (8-ounce) package rice noodles</text:p>
        </text:list-item>
        <text:list-item>
          <text:p text:style-name="List_20_1_Content"> 1 tablespoon fish sauce</text:p>
        </text:list-item>
        <text:list-item>
          <text:p text:style-name="List_20_1_Content"> 2 teaspoons brown sugar</text:p>
        </text:list-item>
        <text:list-item>
          <text:p text:style-name="List_20_1_Content"> 3 green onions, thinly sliced</text:p>
        </text:list-item>
        <text:list-item>
          <text:p text:style-name="List_20_1_Content"> 1/2 cup chopped fresh cilantro leaves</text:p>
        </text:list-item>
        <text:list-item>
          <text:p text:style-name="List_20_1_Content"> 1/4 cup chopped fresh basil leaves</text:p>
        </text:list-item>
        <text:list-item>
          <text:p text:style-name="List_20_1_Content_Last"> 2 tablespoons freshly squeezed lime juice</text:p>
        </text:list-item>
      </text:list>
      <text:h text:style-name="Heading_20_2" text:outline-level="2"><text:bookmark-start text:name="__RefHeading___directions_3"/><text:bookmark-start text:name="directions"/>Directions: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Heat olive oil in a large stockpot or Dutch oven over medium heat. Season chicken with salt and pepper, to taste. Add chicken to the stockpot and cook until golden, about 2-3 minutes; set aside.</text:p>
        </text:list-item>
        <text:list-item>
          <text:p text:style-name="Numbering_20_1_Content"> Add garlic, bell pepper and onion. Cook, stirring occasionally, until tender, about 3-4 minutes.</text:p>
        </text:list-item>
        <text:list-item>
          <text:p text:style-name="Numbering_20_1_Content"> Stir in red curry paste and ginger until fragrant, about 1 minute.</text:p>
        </text:list-item>
        <text:list-item>
          <text:p text:style-name="Numbering_20_1_Content"> Stir in chicken broth and coconut milk, scraping any browned bits from the bottom of the pot.</text:p>
        </text:list-item>
        <text:list-item>
          <text:p text:style-name="Numbering_20_1_Content"> Stir in chicken. Bring to a boil; reduce heat and cook, stirring occasionally, until reduced, about 10 minutes.</text:p>
        </text:list-item>
        <text:list-item>
          <text:p text:style-name="Numbering_20_1_Content"> Stir in rice noodles, fish sauce and brown sugar until noodles are tender, about 5 minutes.</text:p>
        </text:list-item>
        <text:list-item>
          <text:p text:style-name="Numbering_20_1_Content"> Remove from heat; stir in green onions, cilantro, basil and lime juice; season with salt and pepper, to taste.</text:p>
        </text:list-item>
        <text:list-item>
          <text:p text:style-name="Numbering_20_1_Content_Last"> Serve immediately.</text:p>
        </text:list-item>
      </text:list>
      <text:p text:style-name="Text_20_body">source:  <text:a xlink:type="simple" xlink:href="https://damndelicious.net/2018/04/18/thai-red-curry-noodle-soup/" text:style-name="Internet_20_link" text:visited-style-name="Visited_20_Internet_20_Link">https://damndelicious.net/2018/04/18/thai-red-curry-noodle-sou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6::45:27</meta:creation-date>
    <dc:creator>Generated</dc:creator>
    <dc:date>2026-09-04T06::45:27</dc:date>
    <dc:language>en-US</dc:language>
    <meta:editing-cycles>1</meta:editing-cycles>
    <meta:editing-duration>PT0S</meta:editing-duration>
    <dc:title>thai_red_curry_noodle_soup</dc:title>
  </office:meta>
</office:document-meta>
</file>