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ndori_chicken_pizza"/><text:bookmark-start text:name="__RefHeading___tandoori_chicken_naan_pizza_1"/><text:bookmark-start text:name="tandoori_chicken_naan_pizza"/>Tandoori Chicken Naan Pizza<text:bookmark-end text:name="__RefHeading___tandoori_chicken_naan_pizza_1"/><text:bookmark-end text:name="tandoori_chicken_naan_pizza"/></text:h>
      <text:p text:style-name="Text_20_body">Prep Time: 1 hour | Cook Time: 15 mins | Total Time: 1 hour 15 minutes | Yield: 3 pizza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/2 cup plain yogurt, plus more to top</text:p>
        </text:list-item>
        <text:list-item>
          <text:p text:style-name="List_20_1_Content"> Juice of 1 lemon</text:p>
        </text:list-item>
        <text:list-item>
          <text:p text:style-name="List_20_1_Content"> 2 tablespoons vegetable oil, plus more for brushing</text:p>
        </text:list-item>
        <text:list-item>
          <text:p text:style-name="List_20_1_Content"> 4 cloves garlic</text:p>
        </text:list-item>
        <text:list-item>
          <text:p text:style-name="List_20_1_Content"> 2 tablespoons ginger</text:p>
        </text:list-item>
        <text:list-item>
          <text:p text:style-name="List_20_1_Content"> 1 tablespoon hot paprika</text:p>
        </text:list-item>
        <text:list-item>
          <text:p text:style-name="List_20_1_Content"> 2 teaspoons ground cumin</text:p>
        </text:list-item>
        <text:list-item>
          <text:p text:style-name="List_20_1_Content"> 2 teaspoons garam masala</text:p>
        </text:list-item>
        <text:list-item>
          <text:p text:style-name="List_20_1_Content"> 1/2 teaspoon cayenne pepper</text:p>
        </text:list-item>
        <text:list-item>
          <text:p text:style-name="List_20_1_Content"> 2 lbs boneless skinless chicken thighs</text:p>
        </text:list-item>
        <text:list-item>
          <text:p text:style-name="List_20_1_Content"> 2 tablespoons tomato paste</text:p>
        </text:list-item>
        <text:list-item>
          <text:p text:style-name="List_20_1_Content"> 3 pieces naan bread</text:p>
        </text:list-item>
        <text:list-item>
          <text:p text:style-name="List_20_1_Content"> 1/2 red onion, sliced</text:p>
        </text:list-item>
        <text:list-item>
          <text:p text:style-name="List_20_1_Content"> 1 cup mango sliced</text:p>
        </text:list-item>
        <text:list-item>
          <text:p text:style-name="List_20_1_Content"> 1 cup shredded mozzarella</text:p>
        </text:list-item>
        <text:list-item>
          <text:p text:style-name="List_20_1_Content"> Mint, to garnish</text:p>
        </text:list-item>
        <text:list-item>
          <text:p text:style-name="List_20_1_Content"> Cilantro, to garnish</text:p>
        </text:list-item>
        <text:list-item>
          <text:p text:style-name="List_20_1_Content_Last"> Plain yogurt, to top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Combine the yogurt, lemon, oil, garlic, ginger, paprika, cumin, garam masala, and cayenne pepper in a food processor. Process until smooth to make the marinade. Sprinkle the chicken thighs with salt and place in a freezer bag with half of the marinade, turning to coat well. Reserve the remaining half of the marinade in a separate container. Refrigerate 2 hours or overnight.</text:p>
        </text:list-item>
        <text:list-item>
          <text:p text:style-name="Numbering_20_1_Content"> Preheat the grill to medium-high. Grill the chicken 5 minutes per side, or until it reaches 160 degrees F. Remove from heat and cut into chunks.</text:p>
        </text:list-item>
        <text:list-item>
          <text:p text:style-name="Numbering_20_1_Content"> Brush the naan with oil. Mix the previously reserved marinade mixture with 2 tablespoons of tomato paste. Add additional yogurt to thin, if necessary, to give a spreadable consistency. Spread the naan with the tomato-yogurt mixture. Top with the red onion, chicken, mango, and mozzarella. Turn down the heat on the grill and place the naan pizzas on, or put the naan pizzas on a shelf above the grill grate. Close the lid and grill until the cheese melts. Remove from heat</text:p>
        </text:list-item>
        <text:list-item>
          <text:p text:style-name="Numbering_20_1_Content_Last"> Top the pizzas with mint leaves and cilantro, drizzle with yogurt, and serve.</text:p>
        </text:list-item>
      </text:list>
      <text:p text:style-name="Text_20_body">source:  <text:a xlink:type="simple" xlink:href="https://hostthetoast.com/tandoori-chicken-naan-pizza/#tasty-recipes-10188-jump-target" text:style-name="Internet_20_link" text:visited-style-name="Visited_20_Internet_20_Link">https://hostthetoast.com/tandoori-chicken-naan-pizza/#tasty-recipes-10188-jump-targ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42:54</meta:creation-date>
    <dc:creator>Generated</dc:creator>
    <dc:date>2026-09-06T11::42:54</dc:date>
    <dc:language>en-US</dc:language>
    <meta:editing-cycles>1</meta:editing-cycles>
    <meta:editing-duration>PT0S</meta:editing-duration>
    <dc:title>tandori_chicken_pizza</dc:title>
  </office:meta>
</office:document-meta>
</file>