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eet_chili_chicken_and_brussels_sprouts"/><text:bookmark-start text:name="__RefHeading___air_fryer_sweet_chili_chicken_and_brussels_sprouts_1"/><text:bookmark-start text:name="air_fryer_sweet_chili_chicken_and_brussels_sprouts"/>Air Fryer Sweet Chili Chicken and Brussels Sprouts<text:bookmark-end text:name="__RefHeading___air_fryer_sweet_chili_chicken_and_brussels_sprouts_1"/><text:bookmark-end text:name="air_fryer_sweet_chili_chicken_and_brussels_sprouts"/></text:h>
      <text:p text:style-name="Text_20_body">Spicy chili ginger chicken breast with crispy brussels sprouts.
Prep Time 10 minutes | Cook Time 20 minutes | Total Time 30 minutes</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Brussels Sprouts</text:span></text:p>
      <text:list text:style-name="List_20_1" text:continue-numbering="false">
        <text:list-item>
          <text:p text:style-name="List_20_1_Content_First"> 12 oz Brussels Sprouts, stemmed and halved</text:p>
        </text:list-item>
        <text:list-item>
          <text:p text:style-name="List_20_1_Content"> 1 Tbsp (16g) Olive Oil</text:p>
        </text:list-item>
        <text:list-item>
          <text:p text:style-name="List_20_1_Content"> 1 tsp Kosher Salt</text:p>
        </text:list-item>
        <text:list-item>
          <text:p text:style-name="List_20_1_Content_Last"> 1 tsp Black Pepper</text:p>
        </text:list-item>
      </text:list>
      <text:p text:style-name="Text_20_body"><text:span text:style-name="Strong_20_Emphasis">For the Chili Chicken</text:span></text:p>
      <text:list text:style-name="List_20_1" text:continue-numbering="false">
        <text:list-item>
          <text:p text:style-name="List_20_1_Content_First"> 1 lb Boneless Skinless Chicken Breast, diced</text:p>
        </text:list-item>
        <text:list-item>
          <text:p text:style-name="List_20_1_Content"> 1 Tbsp (16g) Chili Oil</text:p>
        </text:list-item>
        <text:list-item>
          <text:p text:style-name="List_20_1_Content"> 2 tsp Ground Ginger</text:p>
        </text:list-item>
        <text:list-item>
          <text:p text:style-name="List_20_1_Content"> 1 tsp Garlic Powder</text:p>
        </text:list-item>
        <text:list-item>
          <text:p text:style-name="List_20_1_Content"> 1 tsp Chili Powder</text:p>
        </text:list-item>
        <text:list-item>
          <text:p text:style-name="List_20_1_Content"> 1/2 tsp Kosher Salt</text:p>
        </text:list-item>
        <text:list-item>
          <text:p text:style-name="List_20_1_Content_Last"> 4-6 Tbsp Sweet Chili Sauce, optional for glazing</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Cut the stems off the brussels sprouts before cutting them in half and tossing in the olive oil, salt, and pepper.</text:p>
        </text:list-item>
        <text:list-item>
          <text:p text:style-name="Numbering_20_1_Content"> Add the brussels sprouts to an air fryer basket and cook at 400ºF for 10 minutes.</text:p>
        </text:list-item>
        <text:list-item>
          <text:p text:style-name="Numbering_20_1_Content"> While the brussels sprouts are in the air fryer, coat the diced chicken breast in the chili oil before adding the ground ginger, garlic and chili powder, and salt. Stir to fully coat the chicken.</text:p>
        </text:list-item>
        <text:list-item>
          <text:p text:style-name="Numbering_20_1_Content"> After the brussels sprouts have cooked for 10 minutes, add the chicken breast to the basket and gently stir everything together.</text:p>
        </text:list-item>
        <text:list-item>
          <text:p text:style-name="Numbering_20_1_Content"> Air fry for an additional 10 minutes at 400ºF. Stir/toss the chicken and brussels sprouts and cook for an additional 4-6 minutes or until the chicken reaches an internal temperature of 165ºF.</text:p>
        </text:list-item>
        <text:list-item>
          <text:p text:style-name="Numbering_20_1_Content_Last"> Either toss the finished chicken and brussels sprouts in the optional chili sauce or save the chili sauce for drizzling as you serve (my preference). Serve over rice with scallions, toasted sesame seeds, if desired.</text:p>
        </text:list-item>
      </text:list>
      <text:p text:style-name="Text_20_body">Notes</text:p>
      <text:p text:style-name="Text_20_body">* For frozen brussels sprouts, microwave a 12-ounce bag for 2 minutes before draining and cutting the semi-thawed sprouts in half. Otherwise, follow the recipe as written.</text:p>
      <text:p text:style-name="Text_20_body">** If you don't have chili oil, you can use olive oil or another oil with crushed red pepper or chili flakes added. 1/2-1 tsp should add plenty of spice.
For Stovetop Chicken and Brussels Sprouts</text:p>
      <text:p text:style-name="Text_20_body">source:  <text:a xlink:type="simple" xlink:href="https://masonfit.com/air-fryer-sweet-chili-chicken-and-brussels-sprouts/" text:style-name="Internet_20_link" text:visited-style-name="Visited_20_Internet_20_Link">https://masonfit.com/air-fryer-sweet-chili-chicken-and-brussels-sprou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53:51</meta:creation-date>
    <dc:creator>Generated</dc:creator>
    <dc:date>2026-09-06T18::53:51</dc:date>
    <dc:language>en-US</dc:language>
    <meta:editing-cycles>1</meta:editing-cycles>
    <meta:editing-duration>PT0S</meta:editing-duration>
    <dc:title>sweet_chili_chicken_and_brussels_sprouts</dc:title>
  </office:meta>
</office:document-meta>
</file>