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ur_cream_chicken_enchilada_skillet"/><text:bookmark-start text:name="__RefHeading___one_pan_sour_cream_chicken_enchilada_skillet_1"/><text:bookmark-start text:name="one_pan_sour_cream_chicken_enchilada_skillet"/>One Pan Sour Cream Chicken Enchilada Skillet<text:bookmark-end text:name="__RefHeading___one_pan_sour_cream_chicken_enchilada_skillet_1"/><text:bookmark-end text:name="one_pan_sour_cream_chicken_enchilada_skillet"/></text:h>
      <text:p text:style-name="Text_20_body">Cheesy, creamy, zesty and so much easier than spending your day rolling enchiladas up, this sour cream enchilada skillet become your new favorite weeknight meal!</text:p>
      <text:p text:style-name="Text_20_body">Prep Time 5 minutes | Cook Time 30 minutes | Total Time 35 minutes | Servings 6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3 tablespoons butter</text:p>
        </text:list-item>
        <text:list-item>
          <text:p text:style-name="List_20_1_Content"> 3 tablespoons all purpose flour</text:p>
        </text:list-item>
        <text:list-item>
          <text:p text:style-name="List_20_1_Content"> 2 cups chicken broth</text:p>
        </text:list-item>
        <text:list-item>
          <text:p text:style-name="List_20_1_Content"> 1/2 teaspoon kosher salt</text:p>
        </text:list-item>
        <text:list-item>
          <text:p text:style-name="List_20_1_Content"> 1/8 teaspoon chipotle chili powder optional</text:p>
        </text:list-item>
        <text:list-item>
          <text:p text:style-name="List_20_1_Content"> 1/4 teaspoon oregano</text:p>
        </text:list-item>
        <text:list-item>
          <text:p text:style-name="List_20_1_Content"> 4 ounces chopped green chiles</text:p>
        </text:list-item>
        <text:list-item>
          <text:p text:style-name="List_20_1_Content"> 4 ounces chopped black olives</text:p>
        </text:list-item>
        <text:list-item>
          <text:p text:style-name="List_20_1_Content"> 3 whole boneless skinless chicken breast halves</text:p>
        </text:list-item>
        <text:list-item>
          <text:p text:style-name="List_20_1_Content"> 1 cup sour cream</text:p>
        </text:list-item>
        <text:list-item>
          <text:p text:style-name="List_20_1_Content"> 12 whole corn tortillas cut into bite-sized pieces</text:p>
        </text:list-item>
        <text:list-item>
          <text:p text:style-name="List_20_1_Content_Last"> 2 cups colby-jack cheese grated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large skillet, heat butter over medium heat until melted. Stir in flour, cook for 1 minute and whisk in chicken broth. Continue stirring until smooth and thickened– about 2-3 minutes.</text:p>
        </text:list-item>
        <text:list-item>
          <text:p text:style-name="Numbering_20_1_Content"> Stir chipotle chili powder, salt, oregano, green chiles and black olives into the sauce and place chicken breasts into pan. Bring to a simmer, reduce heat to low, cover and cook about 15 minutes or until chicken is cooked through.</text:p>
        </text:list-item>
        <text:list-item>
          <text:p text:style-name="Numbering_20_1_Content"> Remove chicken from pan, leaving the heat on low, and place chicken on a plate to shred into bite-sized pieces.</text:p>
        </text:list-item>
        <text:list-item>
          <text:p text:style-name="Numbering_20_1_Content_Last"> Stir sour cream into the sauce and return chicken to the pan along with the tortillas. Stir until combined and top with grated cheese. Cover pan and cook for 5-8 minutes until bubbly and the cheese is melted.</text:p>
        </text:list-item>
      </text:list>
      <text:p text:style-name="Text_20_body"><text:a xlink:type="simple" xlink:href="https://heatherlikesfood.com/one-pan-sour-cream-chicken-enchilada-skillet/" text:style-name="Internet_20_link" text:visited-style-name="Visited_20_Internet_20_Link">https://heatherlikesfood.com/one-pan-sour-cream-chicken-enchilada-skille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29:06</meta:creation-date>
    <dc:creator>Generated</dc:creator>
    <dc:date>2026-09-05T13::29:06</dc:date>
    <dc:language>en-US</dc:language>
    <meta:editing-cycles>1</meta:editing-cycles>
    <meta:editing-duration>PT0S</meta:editing-duration>
    <dc:title>sour_cream_chicken_enchilada_skillet</dc:title>
  </office:meta>
</office:document-meta>
</file>