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_wine_beef_stew"/><text:bookmark-start text:name="__RefHeading___slow-cooked_red_wine_beef_stew_1"/><text:bookmark-start text:name="slow-cooked_red_wine_beef_stew"/>Slow-Cooked Red Wine Beef Stew<text:bookmark-end text:name="__RefHeading___slow-cooked_red_wine_beef_stew_1"/><text:bookmark-end text:name="slow-cooked_red_wine_beef_stew"/></text:h>
      <text:p text:style-name="Text_20_body">A rich French-style beef stew with red wine and vegetables. You'll love the intense flavor and it's so easy to make in a Dutch oven, low and slow! Serve this stew with wide egg noodles or simply with crusty bread and a salad.</text:p>
      <text:p text:style-name="Text_20_body">Prep Time 25 mins | Cook Time 2 hrs 30 mins | Total Time 2 hrs 55 mins | Servings 6 servings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3 pounds (1350 g) beef chuck roast</text:p>
        </text:list-item>
        <text:list-item>
          <text:p text:style-name="List_20_1_Content"> Kosher salt</text:p>
        </text:list-item>
        <text:list-item>
          <text:p text:style-name="List_20_1_Content"> 3 tablespoons (45 g) extra-virgin olive oil</text:p>
        </text:list-item>
        <text:list-item>
          <text:p text:style-name="List_20_1_Content"> 3 shallots, finely chopped</text:p>
        </text:list-item>
        <text:list-item>
          <text:p text:style-name="List_20_1_Content"> 2 tablespoons (30 g) all-purpose flour</text:p>
        </text:list-item>
        <text:list-item>
          <text:p text:style-name="List_20_1_Content"> 1 tablespoon (15 g) tomato paste</text:p>
        </text:list-item>
        <text:list-item>
          <text:p text:style-name="List_20_1_Content"> 4 whole garlic cloves, peeled</text:p>
        </text:list-item>
        <text:list-item>
          <text:p text:style-name="List_20_1_Content"> Black peppercorns in a peppermill</text:p>
        </text:list-item>
        <text:list-item>
          <text:p text:style-name="List_20_1_Content"> 1 1/2 cups (375 ml) hearty red wine, such as syrah, merlot or Cotes-du-Rhone</text:p>
        </text:list-item>
        <text:list-item>
          <text:p text:style-name="List_20_1_Content"> 1 – 2 cups (250-500 ml) beef or chicken broth or water</text:p>
        </text:list-item>
        <text:list-item>
          <text:p text:style-name="List_20_1_Content"> 2 bay leaves and 4 sprigs each thyme and rosemary, tied into a bundle with string</text:p>
        </text:list-item>
        <text:list-item>
          <text:p text:style-name="List_20_1_Content"> 2 large carrots, peeled and sliced into 1-inch chunks</text:p>
        </text:list-item>
        <text:list-item>
          <text:p text:style-name="List_20_1_Content"> 1 cup chopped leeks</text:p>
        </text:list-item>
        <text:list-item>
          <text:p text:style-name="List_20_1_Content"> 1 fennel bulb, stems and tough outer layers trimmed, sliced into 1/2-inch wedges</text:p>
        </text:list-item>
        <text:list-item>
          <text:p text:style-name="List_20_1_Content"> 1 tablespoon (15 ml) extra-virgin olive oil</text:p>
        </text:list-item>
        <text:list-item>
          <text:p text:style-name="List_20_1_Content"> Chopped fresh Italian parsley</text:p>
        </text:list-item>
        <text:list-item>
          <text:p text:style-name="List_20_1_Content_Last"> Grated fresh orange zest, optional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/>
        <text:list-item>
          <text:p text:style-name="Numbering_20_1_Content"> Heat oven to 350 degrees with the rack in the center.</text:p>
        </text:list-item>
        <text:list-item>
          <text:p text:style-name="Numbering_20_1_Content"> Trim the beef of excess fat and slice into 3-inch chunks. Season the beef evenly with 2 teaspoons salt.</text:p>
        </text:list-item>
        <text:list-item>
          <text:p text:style-name="Numbering_20_1_Content"> Heat the oil in a large Dutch oven or heavy casserole over medium-high heat. Sear the beef in batches until browned. Remove to a platter.</text:p>
        </text:list-item>
        <text:list-item>
          <text:p text:style-name="Numbering_20_1_Content"> Lower the heat to medium and add the shallot to the pot. Cook 5 minutes, stirring every now and then, until it’s softened. Return the beef to the pot and sprinkle with flour. Stir in the tomato paste, garlic, wine, 1 teaspoon salt and 15 turns of the pepper mill.</text:p>
        </text:list-item>
        <text:list-item>
          <text:p text:style-name="Numbering_20_1_Content"> Bring to a simmer, then add enough broth to just cover the beef. Toss in the herb bundle. Cover the pot with a sheet of parchment or foil, then top with the pot lid.</text:p>
        </text:list-item>
        <text:list-item>
          <text:p text:style-name="Numbering_20_1_Content"> Place in the oven to braise for 2 1/2 – 3 hours. The cooking liquid will be slightly reduced and the meat should fall apart when prodded with a fork.</text:p>
        </text:list-item>
        <text:list-item>
          <text:p text:style-name="Numbering_20_1_Content"> Put the carrots, leeks and fennel in a large skillet with 1/4 cup water, 1 tablespoon extra-virgin olive oil and 1/2 teaspoon salt. Place over high heat until the water boils. Cover and lower heat to a simmer. Cook until the vegetables are tender but still colorful, about 10 minutes.</text:p>
        </text:list-item>
        <text:list-item>
          <text:p text:style-name="Numbering_20_1_Content_Last"> Just before serving, stir the vegetables into the stew. Taste for seasoning, adding more salt and pepper as desired. Sprinkle with the parsley and about a teaspoon fresh orange zest. Serve the stew over wide egg noodles, parmesan polenta or with crusty bread alongside.</text:p>
        </text:list-item>
      </text:list>
      <text:h text:style-name="Heading_20_2" text:outline-level="2"><text:bookmark-start text:name="__RefHeading___notes_4"/><text:bookmark-start text:name="notes"/>Notes<text:bookmark-end text:name="__RefHeading___notes_4"/><text:bookmark-end text:name="notes"/></text:h>
      <text:list text:style-name="List_20_1" text:continue-numbering="false">
        <text:list-item>
          <text:p text:style-name="List_20_1_Content_First"> Use a 5-6 quart capacity pot.</text:p>
        </text:list-item>
        <text:list-item>
          <text:p text:style-name="List_20_1_Content_Last"> When reheating, add a bit more stock or water to the stew as the sauce will thicken when refrigerated.</text:p>
        </text:list-item>
      </text:list>
      <text:p text:style-name="Text_20_body">source:  <text:a xlink:type="simple" xlink:href="https://familystylefood.com/provencal-beef-stew-slow-food-french-style/" text:style-name="Internet_20_link" text:visited-style-name="Visited_20_Internet_20_Link">https://familystylefood.com/provencal-beef-stew-slow-food-french-style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4::05:15</meta:creation-date>
    <dc:creator>Generated</dc:creator>
    <dc:date>2026-09-06T14::05:15</dc:date>
    <dc:language>en-US</dc:language>
    <meta:editing-cycles>1</meta:editing-cycles>
    <meta:editing-duration>PT0S</meta:editing-duration>
    <dc:title>red_wine_beef_stew</dc:title>
  </office:meta>
</office:document-meta>
</file>