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ck_naan_bread"/><text:bookmark-start text:name="__RefHeading___easy_naan_bread_recipe_yeast-free_1"/><text:bookmark-start text:name="easy_naan_bread_recipe_yeast-free"/>Easy Naan Bread Recipe (yeast-free)<text:bookmark-end text:name="__RefHeading___easy_naan_bread_recipe_yeast-free_1"/><text:bookmark-end text:name="easy_naan_bread_recipe_yeast-free"/></text:h>
      <text:p text:style-name="Text_20_body">Prep Time5 mins | Cook Time10 mins | Total Time15 mins | Servings: 6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½ cups (200g) all purpose flour (plain flour)</text:p>
        </text:list-item>
        <text:list-item>
          <text:p text:style-name="List_20_1_Content"> 1 cup (250g) plain yogurt (or dairy free vegan yogurt)</text:p>
        </text:list-item>
        <text:list-item>
          <text:p text:style-name="List_20_1_Content"> 2 teaspoons baking powder</text:p>
        </text:list-item>
        <text:list-item>
          <text:p text:style-name="List_20_1_Content_Last"> ¼ teaspoon salt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Mix all ingredients together in a large bowl. You’ll probably need to use your hands to bring it all together. Knead it for a minute or so in the bowl until it comes together in a fairly sticky ball. If necessary, add a little more flour to make it manageable.</text:p>
        </text:list-item>
        <text:list-item>
          <text:p text:style-name="Numbering_20_1_Content"> Divide it into six equal pieces. Using a rolling pin dusted with flour, roll each one out onto a floured surface to about 6” diameter.</text:p>
        </text:list-item>
        <text:list-item>
          <text:p text:style-name="Numbering_20_1_Content"> Heat a frying pan (without oil) until hot. Cook each flatbread for a few minutes on each side until lightly golden spots appear and it puffs up.</text:p>
        </text:list-item>
        <text:list-item>
          <text:p text:style-name="Numbering_20_1_Content_Last"> Best eaten on the same day. If making ahead, warm them up in the oven before serving.</text:p>
        </text:list-item>
      </text:list>
      <text:p text:style-name="Text_20_body">source:  <text:a xlink:type="simple" xlink:href="https://veggiedesserts.com/quick-and-easy-naan-bread-recipe-yeast-free/" text:style-name="Internet_20_link" text:visited-style-name="Visited_20_Internet_20_Link">https://veggiedesserts.com/quick-and-easy-naan-bread-recipe-yeast-fre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0::18:54</meta:creation-date>
    <dc:creator>Generated</dc:creator>
    <dc:date>2026-09-04T00::18:54</dc:date>
    <dc:language>en-US</dc:language>
    <meta:editing-cycles>1</meta:editing-cycles>
    <meta:editing-duration>PT0S</meta:editing-duration>
    <dc:title>quick_naan_bread</dc:title>
  </office:meta>
</office:document-meta>
</file>