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e_crust"/><text:bookmark-start text:name="__RefHeading___easy_homemade_pie_crust_1"/><text:bookmark-start text:name="easy_homemade_pie_crust"/>Easy Homemade Pie Crust<text:bookmark-end text:name="__RefHeading___easy_homemade_pie_crust_1"/><text:bookmark-end text:name="easy_homemade_pie_crust"/></text:h>
      <text:p text:style-name="Text_20_body">Prep 10 m | Ready In 40 m | Yield 2 crusts</text:p>
      <text:p text:style-name="Text_20_body">“This pie crust is my personal favorite and is made using a food processor, which makes cutting the butter into the flour very simple. By the way, you can make a double batch of this, and freeze the individually wrapped dough for future pie-related adventures.”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1/2 cups all-purpose flour</text:p>
        </text:list-item>
        <text:list-item>
          <text:p text:style-name="List_20_1_Content"> 1 cup unsalted butter - chilled, cut into tablespoon-size pieces</text:p>
        </text:list-item>
        <text:list-item>
          <text:p text:style-name="List_20_1_Content"> 1/2 teaspoon salt</text:p>
        </text:list-item>
        <text:list-item>
          <text:p text:style-name="List_20_1_Content"> 7 tablespoons ice water</text:p>
        </text:list-item>
        <text:list-item>
          <text:p text:style-name="List_20_1_Content_Last"> 1 tablespoon cider vinegar</text:p>
        </text:list-item>
      </text:list>
      <text:h text:style-name="Heading_20_2" text:outline-level="2"><text:bookmark-start text:name="__RefHeading___halved_ingredients_3"/><text:bookmark-start text:name="halved_ingredients"/>Halved Ingredients<text:bookmark-end text:name="__RefHeading___halved_ingredients_3"/><text:bookmark-end text:name="halved_ingredients"/></text:h>
      <text:list text:style-name="List_20_1" text:continue-numbering="false">
        <text:list-item>
          <text:p text:style-name="List_20_1_Content_First"> 1 1/4 cups all-purpose flour</text:p>
        </text:list-item>
        <text:list-item>
          <text:p text:style-name="List_20_1_Content"> 1/2 cup unsalted butter - chilled, cut into tablespoon-size pieces</text:p>
        </text:list-item>
        <text:list-item>
          <text:p text:style-name="List_20_1_Content"> 1/4 teaspoon salt</text:p>
        </text:list-item>
        <text:list-item>
          <text:p text:style-name="List_20_1_Content"> 3 1/2 tablespoons ice water</text:p>
        </text:list-item>
        <text:list-item>
          <text:p text:style-name="List_20_1_Content_Last"> 1/2 tablespoon cider vinegar</text:p>
        </text:list-item>
      </text:list>
      <text:h text:style-name="Heading_20_2" text:outline-level="2"><text:bookmark-start text:name="__RefHeading___directions_4"/><text:bookmark-start text:name="directions"/>Directions<text:bookmark-end text:name="__RefHeading___directions_4"/><text:bookmark-end text:name="directions"/></text:h>
      <text:list text:style-name="Numbering_20_1" text:continue-numbering="false">
        <text:list-item>
          <text:p text:style-name="Numbering_20_1_Content_First"> Combine flour, salt, and butter in a food processor. Pulse until mixture resembles coarse crumbs, about 10 1-second pulses.</text:p>
        </text:list-item>
        <text:list-item>
          <text:p text:style-name="Numbering_20_1_Content"> Stir water and vinegar in a small bowl.</text:p>
        </text:list-item>
        <text:list-item>
          <text:p text:style-name="Numbering_20_1_Content"> Pour half the ice water and vinegar mixture into the flour and butter mixture. Pulse to combine, about 3 (1-second) pulses. Pour in remaining ice water and vinegar mixture. Pulse until mixture just starts to come together, about 8 (1-second) pulses.</text:p>
        </text:list-item>
        <text:list-item>
          <text:p text:style-name="Numbering_20_1_Content"> Turn dough out onto a wooden surface, pat into round shape and divide in half. Form each half into a disc about 5 inches wide.</text:p>
        </text:list-item>
        <text:list-item>
          <text:p text:style-name="Numbering_20_1_Content_Last"> Wrap each disc in plastic wrap and refrigerate for at least 30 minutes until ready to use.</text:p>
        </text:list-item>
      </text:list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For my small Kitchen Aid “food processor” use the halved ingredients.</text:p>
      <text:p text:style-name="Text_20_body"><text:a xlink:type="simple" xlink:href="https://www.allrecipes.com/recipe/220996/easy-homemade-pie-crust/" text:style-name="Internet_20_link" text:visited-style-name="Visited_20_Internet_20_Link">https://www.allrecipes.com/recipe/220996/easy-homemade-pie-crus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1::42:07</meta:creation-date>
    <dc:creator>Generated</dc:creator>
    <dc:date>2026-09-05T11::42:07</dc:date>
    <dc:language>en-US</dc:language>
    <meta:editing-cycles>1</meta:editing-cycles>
    <meta:editing-duration>PT0S</meta:editing-duration>
    <dc:title>pie_crust</dc:title>
  </office:meta>
</office:document-meta>
</file>