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so_soup"/><text:bookmark-start text:name="__RefHeading___miso_soup_1"/><text:bookmark-start text:name="miso_soup"/>Miso Soup<text:bookmark-end text:name="__RefHeading___miso_soup_1"/><text:bookmark-end text:name="miso_soup"/></text:h>
      <text:p text:style-name="Text_20_body">Makes 2 cups, Serves 2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p text:style-name="Text_20_body"><text:span text:style-name="Strong_20_Emphasis">For the dashi</text:span> (or substitute 2 cups water, chicken broth, or vegetable broth):</text:p>
      <text:list text:style-name="List_20_1" text:continue-numbering="false">
        <text:list-item>
          <text:p text:style-name="List_20_1_Content_First"> 2 cups water</text:p>
        </text:list-item>
        <text:list-item>
          <text:p text:style-name="List_20_1_Content"> 1 (2-inch) piece kombu (dried black kelp)</text:p>
        </text:list-item>
        <text:list-item>
          <text:p text:style-name="List_20_1_Content_Last"> 1/2 cup loosely packed dried bonito flakes (katsuobushi), optional</text:p>
        </text:list-item>
      </text:list>
      <text:p text:style-name="Text_20_body"><text:span text:style-name="Strong_20_Emphasis">For the miso soup</text:span>:</text:p>
      <text:list text:style-name="List_20_1" text:continue-numbering="false">
        <text:list-item>
          <text:p text:style-name="List_20_1_Content_First"> 4 ounces silken or firm tofu, drained</text:p>
        </text:list-item>
        <text:list-item>
          <text:p text:style-name="List_20_1_Content"> 1 to 2 medium scallions</text:p>
        </text:list-item>
        <text:list-item>
          <text:p text:style-name="List_20_1_Content_Last"> 2 tablespoons red or white miso paste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Prepare the tofu and scallions. Cut the tofu into very small cubes, 1/4-inch to 1/2-inch on each side. Slice the scallions very thinly.</text:p>
        </text:list-item>
        <text:list-item>
          <text:p text:style-name="Numbering_20_1_Content"> Bring the broth to a rapid simmer. Pour the dashi or broth back into the saucepan and bring to a rapid simmer over medium-high heat.</text:p>
        </text:list-item>
        <text:list-item>
          <text:p text:style-name="Numbering_20_1_Content"> Mix the miso with 1/2 cup hot broth. Place the miso in a small ramekin or measuring cup. Scoop out about 1/2 cup of the broth and pour it over the miso. Whisk with a fork or whisk until the miso is entirely dissolved in the water and no lumps remain.</text:p>
        </text:list-item>
        <text:list-item>
          <text:p text:style-name="Numbering_20_1_Content"> Pour the miso into the broth. Pour the dissolved miso into the simmering broth.</text:p>
        </text:list-item>
        <text:list-item>
          <text:p text:style-name="Numbering_20_1_Content"> Add the tofu. Reduce the heat to medium-low and add the tofu to the miso. Simmer just enough to warm the tofu, 1 to 2 minutes. Do not boil the miso once the tofu has been added.</text:p>
        </text:list-item>
        <text:list-item>
          <text:p text:style-name="Numbering_20_1_Content"> Add the scallions. Just before serving, scatter the scallions over the top of the soup.</text:p>
        </text:list-item>
        <text:list-item>
          <text:p text:style-name="Numbering_20_1_Content_Last"> Serve in individual bowls. Pour the miso into individual bowls and serve. Miso is best when served fresh. It will settle a bit as it sits in the broth; whisk briefly with chopsticks or a spoon to mix the soup again.</text:p>
        </text:list-item>
      </text:list>
      <text:h text:style-name="Heading_20_2" text:outline-level="2"><text:bookmark-start text:name="__RefHeading___recipe_notes_4"/><text:bookmark-start text:name="recipe_notes"/>Recipe Notes<text:bookmark-end text:name="__RefHeading___recipe_notes_4"/><text:bookmark-end text:name="recipe_notes"/></text:h>
      <text:p text:style-name="Text_20_body">Miso: Any type of miso can be used to make miso soup. Restaurants typically use red miso to make their miso soup.</text:p>
      <text:p text:style-name="Text_20_body"><text:a xlink:type="simple" xlink:href="https://www.thekitchn.com/how-to-make-miso-soup-cooking-lessons-from-the-kitchn-13786" text:style-name="Internet_20_link" text:visited-style-name="Visited_20_Internet_20_Link">https://www.thekitchn.com/how-to-make-miso-soup-cooking-lessons-from-the-kitchn-1378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7::42:12</meta:creation-date>
    <dc:creator>Generated</dc:creator>
    <dc:date>2026-09-05T17::42:12</dc:date>
    <dc:language>en-US</dc:language>
    <meta:editing-cycles>1</meta:editing-cycles>
    <meta:editing-duration>PT0S</meta:editing-duration>
    <dc:title>miso_soup</dc:title>
  </office:meta>
</office:document-meta>
</file>