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xican_pizzas"/><text:bookmark-start text:name="__RefHeading___mexican_pizzas_1"/><text:bookmark-start text:name="mexican_pizzas"/>Mexican Pizzas<text:bookmark-end text:name="__RefHeading___mexican_pizzas_1"/><text:bookmark-end text:name="mexican_pizzas"/></text:h>
      <text:p text:style-name="Text_20_body">A crust of flour tortillas and a filling of refried beans, shredded rotisserie chicken and salsa. Top it off with a little enchilada sauce and cheese and you got yourself an incredible Mexican Pizza for dinner!</text:p>
      <text:p text:style-name="Text_20_body">Prep Time 10 mins | Cook Time 5 mins | Total Time 15 mins | Servings: 4 pizza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16 oz can low-fat refried beans (you may not need the entire can)</text:p>
        </text:list-item>
        <text:list-item>
          <text:p text:style-name="List_20_1_Content"> 2 cups shredded rotisserie chicken or ground beef</text:p>
        </text:list-item>
        <text:list-item>
          <text:p text:style-name="List_20_1_Content"> 1/2 cup salsa</text:p>
        </text:list-item>
        <text:list-item>
          <text:p text:style-name="List_20_1_Content"> vegetable oil or cooking spray</text:p>
        </text:list-item>
        <text:list-item>
          <text:p text:style-name="List_20_1_Content"> 8 flour tortillas fajita or taco size</text:p>
        </text:list-item>
        <text:list-item>
          <text:p text:style-name="List_20_1_Content"> 1 10 oz can red enchilada sauce (you will only need about half a can)</text:p>
        </text:list-item>
        <text:list-item>
          <text:p text:style-name="List_20_1_Content"> 8 ounces shredded Mexican blend cheese</text:p>
        </text:list-item>
        <text:list-item>
          <text:p text:style-name="List_20_1_Content"> 2 green onions thinly sliced</text:p>
        </text:list-item>
        <text:list-item>
          <text:p text:style-name="List_20_1_Content_Last"> 2 Roma tomatoes dic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Preheat oven to 350ºF.</text:p>
        </text:list-item>
        <text:list-item>
          <text:p text:style-name="Numbering_20_1_Content"> Warm up beans in a small bowl in the microwave. Combine chicken and salsa in another bowl and warm it up in the microwave.</text:p>
        </text:list-item>
        <text:list-item>
          <text:p text:style-name="Numbering_20_1_Content"> To toast the tortillas, either heat oil in a skillet and fry both sides of the tortilla, or spray both sides of tortilla with cooking spray and heat on skillet (my preferred method).</text:p>
        </text:list-item>
        <text:list-item>
          <text:p text:style-name="Numbering_20_1_Content"> Lay four of the toasted tortillas on a large baking sheet. Spread with about 2 tablespoons of refried beans on each tortilla. Top with the salsa/chicken mixture, evenly dividing it among the four tortillas. Top with another toasted tortilla.</text:p>
        </text:list-item>
        <text:list-item>
          <text:p text:style-name="Numbering_20_1_Content"> Spread a thin layer of enchilada sauce on the top of each tortilla. Sprinkle with shredded cheese, evenly dividing it among the four pizzas. Bake in preheated oven for 5-7 minutes, or until the cheese is melted.</text:p>
        </text:list-item>
        <text:list-item>
          <text:p text:style-name="Numbering_20_1_Content_Last"> Cut into triangles and serve immediately. Enjoy!</text:p>
        </text:list-item>
      </text:list>
      <text:p text:style-name="Text_20_body"><text:a xlink:type="simple" xlink:href="https://www.yummyhealthyeasy.com/wprm_print/13530" text:style-name="Internet_20_link" text:visited-style-name="Visited_20_Internet_20_Link">https://www.yummyhealthyeasy.com/wprm_print/1353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19::59:04</meta:creation-date>
    <dc:creator>Generated</dc:creator>
    <dc:date>2026-09-05T19::59:04</dc:date>
    <dc:language>en-US</dc:language>
    <meta:editing-cycles>1</meta:editing-cycles>
    <meta:editing-duration>PT0S</meta:editing-duration>
    <dc:title>mexican_pizzas</dc:title>
  </office:meta>
</office:document-meta>
</file>