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cdonald_s_picante_salsa"/><text:bookmark-start text:name="__RefHeading___mcdonald_s_picante_salsa_1"/><text:bookmark-start text:name="mcdonald_s_picante_salsa"/>McDonald's Picante Salsa<text:bookmark-end text:name="__RefHeading___mcdonald_s_picante_salsa_1"/><text:bookmark-end text:name="mcdonald_s_picante_salsa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(28 ounce) can tomato sauce</text:p>
        </text:list-item>
        <text:list-item>
          <text:p text:style-name="List_20_1_Content"> 28 ounces water</text:p>
        </text:list-item>
        <text:list-item>
          <text:p text:style-name="List_20_1_Content"> 1 medium yellow onion, minced</text:p>
        </text:list-item>
        <text:list-item>
          <text:p text:style-name="List_20_1_Content"> 2 fresh jalapeño peppers, with seeds, minced (Canned diced jalapeños)</text:p>
        </text:list-item>
        <text:list-item>
          <text:p text:style-name="List_20_1_Content"> 1⁄4 cup white vinegar</text:p>
        </text:list-item>
        <text:list-item>
          <text:p text:style-name="List_20_1_Content"> 1 teaspoon salt</text:p>
        </text:list-item>
        <text:list-item>
          <text:p text:style-name="List_20_1_Content"> 1 tablespoon dried onion flakes</text:p>
        </text:list-item>
        <text:list-item>
          <text:p text:style-name="List_20_1_Content_Last"> 1⁄2 teaspoon garlic powder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Bring all ingredients to a boil in saucepan over med-high heat.</text:p>
        </text:list-item>
        <text:list-item>
          <text:p text:style-name="Numbering_20_1_Content"> Reduce heat and simmer for 30 minutes or until thick.</text:p>
        </text:list-item>
        <text:list-item>
          <text:p text:style-name="Numbering_20_1_Content"> Remove from heat and cool.</text:p>
        </text:list-item>
        <text:list-item>
          <text:p text:style-name="Numbering_20_1_Content_Last"> Store in an airtight jar in refrigerator until serv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8::15:46</meta:creation-date>
    <dc:creator>Generated</dc:creator>
    <dc:date>2026-09-04T08::15:46</dc:date>
    <dc:language>en-US</dc:language>
    <meta:editing-cycles>1</meta:editing-cycles>
    <meta:editing-duration>PT0S</meta:editing-duration>
    <dc:title>mcdonald_s_picante_salsa</dc:title>
  </office:meta>
</office:document-meta>
</file>