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banese_lentil_soup"/><text:bookmark-start text:name="__RefHeading___lebanese_lentil_soup_1"/><text:bookmark-start text:name="lebanese_lentil_soup"/>Lebanese Lentil Soup<text:bookmark-end text:name="__RefHeading___lebanese_lentil_soup_1"/><text:bookmark-end text:name="lebanese_lentil_soup"/></text:h>
      <text:p text:style-name="Text_20_body">Cook 40 mins | Total 40 mins | Serves 4 to 6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pound brown lentils (454 g, about 2 1/4 cups), picked over and rinsed</text:p>
        </text:list-item>
        <text:list-item>
          <text:p text:style-name="List_20_1_Content"> 6 cups (1.4 L) water</text:p>
        </text:list-item>
        <text:list-item>
          <text:p text:style-name="List_20_1_Content"> 5 tablespoons (75 ml) extra-virgin olive oil, divided</text:p>
        </text:list-item>
        <text:list-item>
          <text:p text:style-name="List_20_1_Content"> 1 1/2 large white onions (about 15 ounces; 425 g), finely chopped</text:p>
        </text:list-item>
        <text:list-item>
          <text:p text:style-name="List_20_1_Content"> 2 large cloves garlic, minced</text:p>
        </text:list-item>
        <text:list-item>
          <text:p text:style-name="List_20_1_Content"> 1 cup (40 g) fresh cilantro or parsley, chopped</text:p>
        </text:list-item>
        <text:list-item>
          <text:p text:style-name="List_20_1_Content"> 1 tablespoon (9 g) Diamond Crystal kosher salt, plus more for seasoning; for table salt, use half as much by volume or the same weight</text:p>
        </text:list-item>
        <text:list-item>
          <text:p text:style-name="List_20_1_Content"> 8 ounces (227 g) waxy potatoes (such as new potatoes or Yukon Gold), cut into 1/2-inch pieces</text:p>
        </text:list-item>
        <text:list-item>
          <text:p text:style-name="List_20_1_Content"> 2 teaspoons ground cumin</text:p>
        </text:list-item>
        <text:list-item>
          <text:p text:style-name="List_20_1_Content"> 4 cups chopped Swiss chard (4 ounces from 1 small bunch) (see notes)</text:p>
        </text:list-item>
        <text:list-item>
          <text:p text:style-name="List_20_1_Content"> 5 tablespoons (75 ml) fresh lemon juice, plus more to taste (from 2 lemons)</text:p>
        </text:list-item>
        <text:list-item>
          <text:p text:style-name="List_20_1_Content_Last"> Labneh, for serving, optional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In a large pot, add lentils and water. Bring water to a boil over medium-high heat. Stir briefly and reduce heat to a simmer. Cook, stirring occasionally, adjusting heat as needed to maintain a simmer, until lentils are tender but remain intact, about 15 minutes. (Proceed to steps 2 and 3 while lentils cook, and if you are not finished with the onions and herb mixture by the time the lentils are tender, turn off the stove.)</text:p>
        </text:list-item>
        <text:list-item>
          <text:p text:style-name="Numbering_20_1_Content"> Meanwhile, in a medium stainless-steel skillet, heat 4 tablespoons olive oil until shimmering. Add onions and cook, stirring often, until softened and beginning to brown, 5 to 7 minutes. Transfer onions to small bowl and set aside. (Do not wipe out skillet.)</text:p>
        </text:list-item>
        <text:list-item>
          <text:p text:style-name="Numbering_20_1_Content"> In now-empty skillet, add remaining 1 tablespoon oil and heat until shimmering. Add garlic and cook until fragrant, about 30 seconds. Stir in cilantro or parsley and cook until wilted, about 15 seconds. Transfer to a second small bowl and set aside.</text:p>
        </text:list-item>
        <text:list-item>
          <text:p text:style-name="Numbering_20_1_Content"> Stir salt into the lentils. Add potatoes, cumin, and reserved onion mixture to lentils. Return to a simmer and cook, covered, stirring occasionally, until potatoes are tender, 10 to 15 minutes.</text:p>
        </text:list-item>
        <text:list-item>
          <text:p text:style-name="Numbering_20_1_Content_Last"> Stir in Swiss chard and cook until it turns bright green, about 3 minutes. Off-heat, stir in lemon juice, and reserved garlic-herb mixture. Season with additional salt and lemon juice to taste. Top with a dollop of labneh, if desired. Serve.</text:p>
        </text:list-item>
      </text:list>
      <text:h text:style-name="Heading_20_3" text:outline-level="3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astListParagraph_List_20_1_Content_First"> You can substitute Swiss chard with an equal amount of chopped mature spinach, if desired.</text:p>
        </text:list-item>
      </text:list>
      <text:p text:style-name="Text_20_body">source: <text:a xlink:type="simple" xlink:href="https://www.seriouseats.com/lebanese-lentil-soup-recipe-11834984" text:style-name="Internet_20_link" text:visited-style-name="Visited_20_Internet_20_Link">https://www.seriouseats.com/lebanese-lentil-soup-recipe-1183498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42:08</meta:creation-date>
    <dc:creator>Generated</dc:creator>
    <dc:date>2026-09-05T12::42:08</dc:date>
    <dc:language>en-US</dc:language>
    <meta:editing-cycles>1</meta:editing-cycles>
    <meta:editing-duration>PT0S</meta:editing-duration>
    <dc:title>lebanese_lentil_soup</dc:title>
  </office:meta>
</office:document-meta>
</file>