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rilled_cilantro_lime_chicken"/><text:bookmark-start text:name="__RefHeading___grilled_cilantro_lime_chicken_1"/><text:bookmark-start text:name="grilled_cilantro_lime_chicken"/>Grilled Cilantro Lime Chicken<text:bookmark-end text:name="__RefHeading___grilled_cilantro_lime_chicken_1"/><text:bookmark-end text:name="grilled_cilantro_lime_chicken"/></text:h>
      <text:p text:style-name="Text_20_body">Juicy and tender grilled chicken breast with a delicious cilantro and lime marinade. Easy to make and perfect as a main dish or top over salads.</text:p>
      <text:p text:style-name="Text_20_body">Prep Time 5 minutes mins | Cook Time 10 minutes mins | Marinade 1 hour hr | Total Time 15 minutes mins | Servings: 8</text:p>
      <text:h text:style-name="Heading_20_2" text:outline-level="2"><text:bookmark-start text:name="__RefHeading___ingredients_2"/><text:bookmark-start text:name="ingredients"/>Ingredients<text:bookmark-end text:name="__RefHeading___ingredients_2"/><text:bookmark-end text:name="ingredients"/></text:h>
      <text:list text:style-name="List_20_1" text:continue-numbering="false">
        <text:list-item>
          <text:p text:style-name="List_20_1_Content_First"> 8 Boneless skinless chicken breasts about 2 lbs.</text:p>
        </text:list-item>
        <text:list-item>
          <text:p text:style-name="List_20_1_Content"> 2/3 bunch fresh cilantro</text:p>
        </text:list-item>
        <text:list-item>
          <text:p text:style-name="List_20_1_Content"> zest of 1 lime</text:p>
        </text:list-item>
        <text:list-item>
          <text:p text:style-name="List_20_1_Content"> 3 tablespoon lime juice about 2 limes</text:p>
        </text:list-item>
        <text:list-item>
          <text:p text:style-name="List_20_1_Content"> 3 cloves garlic chopped</text:p>
        </text:list-item>
        <text:list-item>
          <text:p text:style-name="List_20_1_Content"> 1 teaspoon ground coriander</text:p>
        </text:list-item>
        <text:list-item>
          <text:p text:style-name="List_20_1_Content"> 1 teaspoon salt</text:p>
        </text:list-item>
        <text:list-item>
          <text:p text:style-name="List_20_1_Content"> 1 teaspoon black pepper</text:p>
        </text:list-item>
        <text:list-item>
          <text:p text:style-name="List_20_1_Content_Last"> 2 tablespoons olive oil</text:p>
        </text:list-item>
      </text:list>
      <text:p text:style-name="Text_20_body"><text:span text:style-name="Strong_20_Emphasis">Optional Garnishes:</text:span></text:p>
      <text:list text:style-name="List_20_1" text:continue-numbering="false">
        <text:list-item>
          <text:p text:style-name="List_20_1_Content_First"> Cilantro leaves</text:p>
        </text:list-item>
        <text:list-item>
          <text:p text:style-name="List_20_1_Content_Last"> Lime wedges</text:p>
        </text:list-item>
      </text:list>
      <text:h text:style-name="Heading_20_2" text:outline-level="2"><text:bookmark-start text:name="__RefHeading___instructions_3"/><text:bookmark-start text:name="instructions"/>Instructions<text:bookmark-end text:name="__RefHeading___instructions_3"/><text:bookmark-end text:name="instructions"/></text:h>
      <text:list text:style-name="Numbering_20_1" text:continue-numbering="false">
        <text:list-item>
          <text:p text:style-name="Numbering_20_1_Content_First"> Combine all the marinade ingredients ( 2/3 bunch fresh cilantro, zest of 1 lime, 3 tablespoon lime juice, 3 cloves garlic- minced,1 teaspoon ground coriander, 1 teaspoon salt, 1 teaspoon black pepper, and 2 tablespoons olive oil into a blender or food processor and pulse until it forms a smooth mixture.</text:p>
        </text:list-item>
        <text:list-item>
          <text:p text:style-name="Numbering_20_1_Content"> Add chicken breast to a large freezer-safe sealable bag, followed by the marinade. Press the air out of the bag and seal it tightly. Now gently press to the marinade around the chicken cutlets to coat well.</text:p>
        </text:list-item>
        <text:list-item>
          <text:p text:style-name="Numbering_20_1_Content"> Allow it to marinate in the refrigerator for at least 1 hour to overnight. Marinating overnight will enhance the juiciness and flavor of the chicken.</text:p>
        </text:list-item>
        <text:list-item>
          <text:p text:style-name="Numbering_20_1_Content"> Next, brush the grill or a heavy-bottomed pan with some oil and heat over medium-high heat. Place the marinated chicken breast onto the hot grill.</text:p>
        </text:list-item>
        <text:list-item>
          <text:p text:style-name="Numbering_20_1_Content"> Grill without moving them around, about 5 minutes on each side, or until charred and cooked through.</text:p>
        </text:list-item>
        <text:list-item>
          <text:p text:style-name="Numbering_20_1_Content_Last"> Garnish with fresh Cilantro leaves and serve with Lime wedges if desired.</text:p>
        </text:list-item>
      </text:list>
      <text:p text:style-name="Text_20_body"><text:span text:style-name="Strong_20_Emphasis">Notes</text:span></text:p>
      <text:list text:style-name="List_20_1" text:continue-numbering="false">
        <text:list-item>
          <text:p text:style-name="List_20_1_Content_First"> Serving size is one chicken breast</text:p>
        </text:list-item>
        <text:list-item>
          <text:p text:style-name="List_20_1_Content"> To make things quick, use thin-sliced boneless skinless chicken breasts for this lime chicken. The thinner size makes for faster grilling times and more even cooking.</text:p>
        </text:list-item>
        <text:list-item>
          <text:p text:style-name="List_20_1_Content"> Let the chicken marinate for at least an hour, this allows the flavor to seep in and tenderize the chicken breast.</text:p>
        </text:list-item>
        <text:list-item>
          <text:p text:style-name="List_20_1_Content"> Place marinating meat in the refrigerator to keep it at a safe temperature while marinating.</text:p>
        </text:list-item>
        <text:list-item>
          <text:p text:style-name="List_20_1_Content"> Make sure to lightly brush the grill with oil before adding the chicken, this stops the chicken from tearing when you flip it.</text:p>
        </text:list-item>
        <text:list-item>
          <text:p text:style-name="List_20_1_Content_Last"> If you don't have any sealable bags to hand, you can use a dish to marinate the lime chicken. However, stick to shallow containers made of non-reactive materials like stainless steel, glass, or ceramic. This way, the flavor won't be affected.</text:p>
        </text:list-item>
      </text:list>
      <text:p text:style-name="Text_20_body">source: <text:a xlink:type="simple" xlink:href="https://healthyfitnessmeals.com/cilantro-lime-chicken/#wprm-recipe-container-39476" text:style-name="Internet_20_link" text:visited-style-name="Visited_20_Internet_20_Link">https://healthyfitnessmeals.com/cilantro-lime-chicken/#wprm-recipe-container-39476</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4T06::55:49</meta:creation-date>
    <dc:creator>Generated</dc:creator>
    <dc:date>2026-09-04T06::55:49</dc:date>
    <dc:language>en-US</dc:language>
    <meta:editing-cycles>1</meta:editing-cycles>
    <meta:editing-duration>PT0S</meta:editing-duration>
    <dc:title>grilled_cilantro_lime_chicken</dc:title>
  </office:meta>
</office:document-meta>
</file>