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ood_old-fashioned_pancakes"/><text:bookmark-start text:name="__RefHeading___good_old-fashioned_pancakes_1"/><text:bookmark-start text:name="good_old-fashioned_pancakes"/>Good Old-Fashioned Pancakes<text:bookmark-end text:name="__RefHeading___good_old-fashioned_pancakes_1"/><text:bookmark-end text:name="good_old-fashioned_pancakes"/></text:h>
      <text:p text:style-name="Text_20_body">Prep Time: 5 mins | Cook Time: 15 mins | Total Time: 20 mins | Servings: 8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1 ½ cups all-purpose flour</text:p>
        </text:list-item>
        <text:list-item>
          <text:p text:style-name="List_20_1_Content"> 3 ½ teaspoons baking powder</text:p>
        </text:list-item>
        <text:list-item>
          <text:p text:style-name="List_20_1_Content"> 1 tablespoon white sugar</text:p>
        </text:list-item>
        <text:list-item>
          <text:p text:style-name="List_20_1_Content"> ¼ teaspoon salt, or more to taste</text:p>
        </text:list-item>
        <text:list-item>
          <text:p text:style-name="List_20_1_Content"> 1 ¼ cups milk</text:p>
        </text:list-item>
        <text:list-item>
          <text:p text:style-name="List_20_1_Content"> 3 tablespoons butter, melted</text:p>
        </text:list-item>
        <text:list-item>
          <text:p text:style-name="List_20_1_Content_Last"> 1 large egg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Gather all ingredients.</text:p>
        </text:list-item>
        <text:list-item>
          <text:p text:style-name="Numbering_20_1_Content"> Sift flour, baking powder, sugar, and salt together in a large bowl. Make a well in the center and add milk, melted butter, and egg; mix until smooth.</text:p>
        </text:list-item>
        <text:list-item>
          <text:p text:style-name="Numbering_20_1_Content"> Heat a lightly oiled griddle or pan over medium-high heat. Pour or scoop the batter onto the griddle, using approximately 1/4 cup for each pancake; cook until bubbles form and the edges are dry, about 2 to 3 minutes.</text:p>
        </text:list-item>
        <text:list-item>
          <text:p text:style-name="Numbering_20_1_Content"> Flip and cook until browned on the other side. Repeat with remaining batter.</text:p>
        </text:list-item>
        <text:list-item>
          <text:p text:style-name="Numbering_20_1_Content_Last"> Serve and enjoy! 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06::54:55</meta:creation-date>
    <dc:creator>Generated</dc:creator>
    <dc:date>2026-09-04T06::54:55</dc:date>
    <dc:language>en-US</dc:language>
    <meta:editing-cycles>1</meta:editing-cycles>
    <meta:editing-duration>PT0S</meta:editing-duration>
    <dc:title>good_old-fashioned_pancakes</dc:title>
  </office:meta>
</office:document-meta>
</file>