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lic_roasted_chicken_with_lemon_and_rosemary"/><text:bookmark-start text:name="__RefHeading___garlic_roast_chicken_with_rosemary_and_lemon_1"/><text:bookmark-start text:name="garlic_roast_chicken_with_rosemary_and_lemon"/>Garlic Roast Chicken with Rosemary and Lemon<text:bookmark-end text:name="__RefHeading___garlic_roast_chicken_with_rosemary_and_lemon_1"/><text:bookmark-end text:name="garlic_roast_chicken_with_rosemary_and_lemon"/></text:h>
      <text:p text:style-name="Text_20_body">Total Time: 30 min | Prep: 5 min | Cook: 25 min | Yield: 4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1/2 pounds boneless, skinless chicken breasts, cut into large chunks</text:p>
        </text:list-item>
        <text:list-item>
          <text:p text:style-name="List_20_1_Content"> 6 cloves garlic, crushed</text:p>
        </text:list-item>
        <text:list-item>
          <text:p text:style-name="List_20_1_Content"> 3 tablespoons fresh rosemary leaves stripped from stems</text:p>
        </text:list-item>
        <text:list-item>
          <text:p text:style-name="List_20_1_Content"> 3 tablespoons extra-virgin olive oil, eyeball it</text:p>
        </text:list-item>
        <text:list-item>
          <text:p text:style-name="List_20_1_Content"> 1 lemon, zested and juiced</text:p>
        </text:list-item>
        <text:list-item>
          <text:p text:style-name="List_20_1_Content"> 1 tablespoon grill seasoning blend (recommended: Montreal Seasoning) or, coarse salt and black pepper</text:p>
        </text:list-item>
        <text:list-item>
          <text:p text:style-name="List_20_1_Content_Last"> 1/2 cup dry white wine or chicken broth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Preheat oven to 450 degrees F.</text:p>
        </text:list-item>
        <text:list-item>
          <text:p text:style-name="Numbering_20_1_Content"> Arrange chicken in a baking dish, 9 by 13-inch. Add garlic, rosemary, extra-virgin olive oil, lemon zest and grill seasoning or salt and pepper to the dish. </text:p>
        </text:list-item>
        <text:list-item>
          <text:p text:style-name="Numbering_20_1_Content"> Toss and coat the chicken with all ingredients, then place in oven. </text:p>
        </text:list-item>
        <text:list-item>
          <text:p text:style-name="Numbering_20_1_Content"> Roast 20 minutes. </text:p>
        </text:list-item>
        <text:list-item>
          <text:p text:style-name="Numbering_20_1_Content"> Add wine and lemon juice to the dish and combine with pan juices. </text:p>
        </text:list-item>
        <text:list-item>
          <text:p text:style-name="Numbering_20_1_Content"> Return to oven and turn oven off. </text:p>
        </text:list-item>
        <text:list-item>
          <text:p text:style-name="Numbering_20_1_Content"> Let stand 5 minutes longer then remove chicken from the oven.</text:p>
        </text:list-item>
        <text:list-item>
          <text:p text:style-name="Numbering_20_1_Content_Last"> Place baking dish on trivet and serve, spooning pan juices over the chicken piec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3::56:44</meta:creation-date>
    <dc:creator>Generated</dc:creator>
    <dc:date>2026-09-04T03::56:44</dc:date>
    <dc:language>en-US</dc:language>
    <meta:editing-cycles>1</meta:editing-cycles>
    <meta:editing-duration>PT0S</meta:editing-duration>
    <dc:title>garlic_roasted_chicken_with_lemon_and_rosemary</dc:title>
  </office:meta>
</office:document-meta>
</file>