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rlic_roasted_brussels_sprouts"/><text:bookmark-start text:name="__RefHeading___garlic_roasted_brussels_sprouts_1"/><text:bookmark-start text:name="garlic_roasted_brussels_sprouts"/>Garlic Roasted Brussels Sprouts<text:bookmark-end text:name="__RefHeading___garlic_roasted_brussels_sprouts_1"/><text:bookmark-end text:name="garlic_roasted_brussels_sprouts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pounds fresh Brussels sprouts, cut in</text:p>
        </text:list-item>
        <text:list-item>
          <text:p text:style-name="List_20_1_Content"> half (or quarters if sprouts are large)</text:p>
        </text:list-item>
        <text:list-item>
          <text:p text:style-name="List_20_1_Content"> 6 garlic cloves, rough chopped</text:p>
        </text:list-item>
        <text:list-item>
          <text:p text:style-name="List_20_1_Content"> 1 medium red onion, sliced</text:p>
        </text:list-item>
        <text:list-item>
          <text:p text:style-name="List_20_1_Content"> 2 tablespoons extra virgin olive oil</text:p>
        </text:list-item>
        <text:list-item>
          <text:p text:style-name="List_20_1_Content"> 1 teaspoon kosher salt</text:p>
        </text:list-item>
        <text:list-item>
          <text:p text:style-name="List_20_1_Content_Last"> 1 teaspoon fresh ground black pepper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Preheat oven to 450°F. Line a baking</text:p>
        </text:list-item>
        <text:list-item>
          <text:p text:style-name="Numbering_20_1_Content"> sheet with aluminum foil.</text:p>
        </text:list-item>
        <text:list-item>
          <text:p text:style-name="Numbering_20_1_Content"> Add Brussels sprouts, onions and garlic to pan. Drizzle with olive oil. Sprinkle with</text:p>
        </text:list-item>
        <text:list-item>
          <text:p text:style-name="Numbering_20_1_Content"> salt and pepper. Toss with clean hands, until coated. Wiggle the pan until Brussels</text:p>
        </text:list-item>
        <text:list-item>
          <text:p text:style-name="Numbering_20_1_Content"> spouts are in a single layer. Bake 20-25 minutes until fork tender.</text:p>
        </text:list-item>
        <text:list-item>
          <text:p text:style-name="Numbering_20_1_Content_Last"> Serve and enjoy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7::05:29</meta:creation-date>
    <dc:creator>Generated</dc:creator>
    <dc:date>2026-09-04T07::05:29</dc:date>
    <dc:language>en-US</dc:language>
    <meta:editing-cycles>1</meta:editing-cycles>
    <meta:editing-duration>PT0S</meta:editing-duration>
    <dc:title>garlic_roasted_brussels_sprouts</dc:title>
  </office:meta>
</office:document-meta>
</file>