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rlic_butter_dipping_sauce"/><text:bookmark-start text:name="__RefHeading___garlic_butter_dipping_sauce_1"/><text:bookmark-start text:name="garlic_butter_dipping_sauce"/>Garlic Butter Dipping Sauce<text:bookmark-end text:name="__RefHeading___garlic_butter_dipping_sauce_1"/><text:bookmark-end text:name="garlic_butter_dipping_sauce"/></text:h>
      <text:p text:style-name="Text_20_body">This garlic butter dipping sauce is the perfect dip or side for your pizza party! It's not greasy and not too garlicky like some dips. Tastes just like Dominos garlic butter sauce and it only takes three ingredients!﻿</text:p>
      <text:p text:style-name="Text_20_body">Prep Time 10 minutes | Total Time 10 minutes</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2 cup unsalted butter</text:p>
        </text:list-item>
        <text:list-item>
          <text:p text:style-name="List_20_1_Content"> 1 tsp garlic powder</text:p>
        </text:list-item>
        <text:list-item>
          <text:p text:style-name="List_20_1_Content_Last"> 1/8 tsp salt</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Melt butter in a saucepan on medium.</text:p>
        </text:list-item>
        <text:list-item>
          <text:p text:style-name="Numbering_20_1_Content"> Spoon off the foam that you get on top. That's where the greasiness comes from.</text:p>
        </text:list-item>
        <text:list-item>
          <text:p text:style-name="Numbering_20_1_Content"> Stir in garlic powder and salt until dissolved.</text:p>
        </text:list-item>
        <text:list-item>
          <text:p text:style-name="Numbering_20_1_Content_Last"> Remove from heat to a small dish and enjoy! You now have the perfect dipping sauce to complement your pizza!</text:p>
        </text:list-item>
      </text:list>
      <text:p text:style-name="Text_20_body">source: <text:a xlink:type="simple" xlink:href="https://www.lifewithmylittles.com/garlic-butter-dipping-sauce/" text:style-name="Internet_20_link" text:visited-style-name="Visited_20_Internet_20_Link">https://www.lifewithmylittles.com/garlic-butter-dipping-sau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22::12:25</meta:creation-date>
    <dc:creator>Generated</dc:creator>
    <dc:date>2026-09-05T22::12:25</dc:date>
    <dc:language>en-US</dc:language>
    <meta:editing-cycles>1</meta:editing-cycles>
    <meta:editing-duration>PT0S</meta:editing-duration>
    <dc:title>garlic_butter_dipping_sauce</dc:title>
  </office:meta>
</office:document-meta>
</file>