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jita_seasoning"/><text:bookmark-start text:name="__RefHeading___salt_free_fajita_seasoning_1"/><text:bookmark-start text:name="salt_free_fajita_seasoning"/>Salt Free Fajita Seasoning<text:bookmark-end text:name="__RefHeading___salt_free_fajita_seasoning_1"/><text:bookmark-end text:name="salt_free_fajita_seasoning"/></text:h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2.5 tbsp Paprika</text:p>
        </text:list-item>
        <text:list-item>
          <text:p text:style-name="List_20_1_Content"> 2.5 tbsp chili powder</text:p>
        </text:list-item>
        <text:list-item>
          <text:p text:style-name="List_20_1_Content"> 2 tbsp Onion Powder</text:p>
        </text:list-item>
        <text:list-item>
          <text:p text:style-name="List_20_1_Content"> 2 tbsp Garlic Powder</text:p>
        </text:list-item>
        <text:list-item>
          <text:p text:style-name="List_20_1_Content"> 1 tbsp Cumin Powder</text:p>
        </text:list-item>
        <text:list-item>
          <text:p text:style-name="List_20_1_Content"> 1 tbsp oregano (dried)</text:p>
        </text:list-item>
        <text:list-item>
          <text:p text:style-name="List_20_1_Content"> 1 tsp Ground Black Pepper</text:p>
        </text:list-item>
        <text:list-item>
          <text:p text:style-name="List_20_1_Content"> 1 tsp red pepper flakes (skip or reduce quantity if heat intolerant.)</text:p>
        </text:list-item>
        <text:list-item>
          <text:p text:style-name="List_20_1_Content_Last"> ½ tsp Cayenne Pepper (skip or reduce quantity if heat intolerant.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21::04:36</meta:creation-date>
    <dc:creator>Generated</dc:creator>
    <dc:date>2026-09-06T21::04:36</dc:date>
    <dc:language>en-US</dc:language>
    <meta:editing-cycles>1</meta:editing-cycles>
    <meta:editing-duration>PT0S</meta:editing-duration>
    <dc:title>fajita_seasoning</dc:title>
  </office:meta>
</office:document-meta>
</file>