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jita_marinade"/><text:bookmark-start text:name="__RefHeading___the_best_steak_or_chicken_fajitas_1"/><text:bookmark-start text:name="the_best_steak_or_chicken_fajitas"/>THE BEST STEAK (or Chicken) FAJITAS<text:bookmark-end text:name="__RefHeading___the_best_steak_or_chicken_fajitas_1"/><text:bookmark-end text:name="the_best_steak_or_chicken_fajitas"/></text:h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p text:style-name="Text_20_body"><text:span text:style-name="Strong_20_Emphasis">Marinade</text:span></text:p>
      <text:list text:style-name="List_20_1" text:continue-numbering="false">
        <text:list-item>
          <text:p text:style-name="List_20_1_Content_First"> ⅓ cup lime juice</text:p>
        </text:list-item>
        <text:list-item>
          <text:p text:style-name="List_20_1_Content"> ¼ cup pineapple juice (no sugar added)</text:p>
        </text:list-item>
        <text:list-item>
          <text:p text:style-name="List_20_1_Content"> 2 tablespoons Worcestershire sauce</text:p>
        </text:list-item>
        <text:list-item>
          <text:p text:style-name="List_20_1_Content"> 3 tablespoons olive oil</text:p>
        </text:list-item>
        <text:list-item>
          <text:p text:style-name="List_20_1_Content"> 1 tablespoon minced garlic</text:p>
        </text:list-item>
        <text:list-item>
          <text:p text:style-name="List_20_1_Content"> 2 teaspoon EACH: ground cumin AND chili powder (or more to taste)</text:p>
        </text:list-item>
        <text:list-item>
          <text:p text:style-name="List_20_1_Content"> 1 teaspoon smoked paprika</text:p>
        </text:list-item>
        <text:list-item>
          <text:p text:style-name="List_20_1_Content"> ½ teaspoon red pepper flakes (or more to taste)</text:p>
        </text:list-item>
        <text:list-item>
          <text:p text:style-name="List_20_1_Content"> 1 teaspoon salt and ½ teaspoon black pepper</text:p>
        </text:list-item>
        <text:list-item>
          <text:p text:style-name="List_20_1_Content_Last"> ¼ cup chopped cilantro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2::08:49</meta:creation-date>
    <dc:creator>Generated</dc:creator>
    <dc:date>2026-09-05T02::08:49</dc:date>
    <dc:language>en-US</dc:language>
    <meta:editing-cycles>1</meta:editing-cycles>
    <meta:editing-duration>PT0S</meta:editing-duration>
    <dc:title>fajita_marinade</dc:title>
  </office:meta>
</office:document-meta>
</file>