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urry_chicken_salad"/><text:bookmark-start text:name="__RefHeading___fruited_curry_chicken_salad_1"/><text:bookmark-start text:name="fruited_curry_chicken_salad"/>Fruited Curry Chicken Salad<text:bookmark-end text:name="__RefHeading___fruited_curry_chicken_salad_1"/><text:bookmark-end text:name="fruited_curry_chicken_salad"/></text:h>
      <text:p text:style-name="Text_20_body">A healthy and tasty chicken salad with a fruity twist - great on a croissant or in a honey pita. Note: This salad is best if eaten the day after preparation. This allows the ingredients time to mingle, giving a fuller flavor. If desired, use nonfat mayonnaise.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4 skinless, boneless chicken breast halves - cooked and diced</text:p>
        </text:list-item>
        <text:list-item>
          <text:p text:style-name="List_20_1_Content"> 1 stalk celery, diced</text:p>
        </text:list-item>
        <text:list-item>
          <text:p text:style-name="List_20_1_Content"> 4 green onions, chopped</text:p>
        </text:list-item>
        <text:list-item>
          <text:p text:style-name="List_20_1_Content"> 1 Golden Delicious apple - peeled, cored and diced</text:p>
        </text:list-item>
        <text:list-item>
          <text:p text:style-name="List_20_1_Content"> ⅓ cup golden raisins</text:p>
        </text:list-item>
        <text:list-item>
          <text:p text:style-name="List_20_1_Content"> ⅓ cup seedless green grapes, halved</text:p>
        </text:list-item>
        <text:list-item>
          <text:p text:style-name="List_20_1_Content"> ½ cup chopped toasted pecans</text:p>
        </text:list-item>
        <text:list-item>
          <text:p text:style-name="List_20_1_Content"> ⅛ teaspoon ground black pepper</text:p>
        </text:list-item>
        <text:list-item>
          <text:p text:style-name="List_20_1_Content"> ½ teaspoon curry powder</text:p>
        </text:list-item>
        <text:list-item>
          <text:p text:style-name="List_20_1_Content_Last"> ¾ cup light mayonnaise</text:p>
        </text:list-item>
      </text:list>
      <text:h text:style-name="Heading_20_2" text:outline-level="2"><text:bookmark-start text:name="__RefHeading___directions_3"/><text:bookmark-start text:name="directions"/>Directions<text:bookmark-end text:name="__RefHeading___directions_3"/><text:bookmark-end text:name="directions"/></text:h>
      <text:list text:style-name="Numbering_20_1" text:continue-numbering="false">
        <text:list-item>
          <text:p text:style-name="Numbering_20_1_Content_First"> Cook chicken using desired method</text:p>
        </text:list-item>
        <text:list-item>
          <text:p text:style-name="Numbering_20_1_Content_Last"> In a large bowl combine the chicken, celery, onion, apple, raisins, grapes, pecans, pepper, curry powder and mayonnaise. Mix all together. Serve! </text:p>
        </text:list-item>
      </text:list>
      <text:p text:style-name="Text_20_body">source: <text:a xlink:type="simple" xlink:href="https://www.allrecipes.com/recipe/8932/fruity-curry-chicken-salad/" text:style-name="Internet_20_link" text:visited-style-name="Visited_20_Internet_20_Link">https://www.allrecipes.com/recipe/8932/fruity-curry-chicken-salad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9::05:04</meta:creation-date>
    <dc:creator>Generated</dc:creator>
    <dc:date>2026-09-05T09::05:04</dc:date>
    <dc:language>en-US</dc:language>
    <meta:editing-cycles>1</meta:editing-cycles>
    <meta:editing-duration>PT0S</meta:editing-duration>
    <dc:title>curry_chicken_salad</dc:title>
  </office:meta>
</office:document-meta>
</file>