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cumber_salad"/><text:bookmark-start text:name="__RefHeading___cucumber_salad_recipe_1"/><text:bookmark-start text:name="cucumber_salad_recipe"/>CUCUMBER SALAD RECIPE<text:bookmark-end text:name="__RefHeading___cucumber_salad_recipe_1"/><text:bookmark-end text:name="cucumber_salad_recipe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English cucumber (or two of a smaller variety)</text:p>
        </text:list-item>
        <text:list-item>
          <text:p text:style-name="List_20_1_Content"> 1/2 a red onion</text:p>
        </text:list-item>
        <text:list-item>
          <text:p text:style-name="List_20_1_Content"> any neutral vinegar</text:p>
        </text:list-item>
        <text:list-item>
          <text:p text:style-name="List_20_1_Content"> any neutral oil (or replace the oil with sour cream)</text:p>
        </text:list-item>
        <text:list-item>
          <text:p text:style-name="List_20_1_Content"> fresh dill</text:p>
        </text:list-item>
        <text:list-item>
          <text:p text:style-name="List_20_1_Content"> salt</text:p>
        </text:list-item>
        <text:list-item>
          <text:p text:style-name="List_20_1_Content"> pepper</text:p>
        </text:list-item>
        <text:list-item>
          <text:p text:style-name="List_20_1_Content_Last"> suga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Thinly slice the cucumber and onion and combine in a bowl. </text:p>
        </text:list-item>
        <text:list-item>
          <text:p text:style-name="Numbering_20_1_Content"> Chop up the dill and put it in. Give it a pinch of salt and pepper, and a big pinch or two of sugar. </text:p>
        </text:list-item>
        <text:list-item>
          <text:p text:style-name="Numbering_20_1_Content"> Splash in maybe a tablespoon each of vinegar and oil to start with. If replacing the oil with sour cream, you might want about half a cup (120 ml). </text:p>
        </text:list-item>
        <text:list-item>
          <text:p text:style-name="Numbering_20_1_Content_Last"> Stir thoroughly and let sit in the fridge for a few hours, or overnight. Stir again and taste. Add more of whatever it needs.</text:p>
        </text:list-item>
      </text:list>
      <text:p text:style-name="Text_20_body">Pair with <text:a xlink:type="simple" xlink:href="https://www.cook.allard.one/schnitzel" text:style-name="Internet_20_link" text:visited-style-name="Visited_20_Internet_20_Link">Schnitzel</text:a></text:p>
      <text:p text:style-name="Text_20_body">Source <text:a xlink:type="simple" xlink:href="https://youtu.be/4eGNy2E7CVs" text:style-name="Internet_20_link" text:visited-style-name="Visited_20_Internet_20_Link">https://youtu.be/4eGNy2E7CV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0::20:22</meta:creation-date>
    <dc:creator>Generated</dc:creator>
    <dc:date>2026-09-04T00::20:22</dc:date>
    <dc:language>en-US</dc:language>
    <meta:editing-cycles>1</meta:editing-cycles>
    <meta:editing-duration>PT0S</meta:editing-duration>
    <dc:title>cucumber_salad</dc:title>
  </office:meta>
</office:document-meta>
</file>