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ispy_chicken_sandwich_with_honey_mustard_coleslaw"/><text:bookmark-start text:name="__RefHeading___crispy_chicken_burger_with_honey_mustard_coleslaw_1"/><text:bookmark-start text:name="crispy_chicken_burger_with_honey_mustard_coleslaw"/>Crispy Chicken Burger with Honey Mustard Coleslaw<text:bookmark-end text:name="__RefHeading___crispy_chicken_burger_with_honey_mustard_coleslaw_1"/><text:bookmark-end text:name="crispy_chicken_burger_with_honey_mustard_coleslaw"/></text:h>
      <text:p text:style-name="Text_20_body">Crispy Chicken Burger with Honey Mustard Coleslaw on a toasted brioche bun, with jalapenos and crunchy lettuce. Waaay better than takeout!</text:p>
      <text:p text:style-name="Text_20_body">Prep Time 20 minutes | Cook Time 15 minutes | Total Time 35 minutes | Servings 4 burger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p text:style-name="Text_20_body"><text:span text:style-name="Strong_20_Emphasis">Chicken Marinade:</text:span></text:p>
      <text:list text:style-name="List_20_1" text:continue-numbering="false">
        <text:list-item>
          <text:p text:style-name="List_20_1_Content_First"> 3 large chicken breasts sliced into long, thick strips</text:p>
        </text:list-item>
        <text:list-item>
          <text:p text:style-name="List_20_1_Content"> 240 ml (1 cup) buttermilk</text:p>
        </text:list-item>
        <text:list-item>
          <text:p text:style-name="List_20_1_Content"> ½ tsp salt</text:p>
        </text:list-item>
        <text:list-item>
          <text:p text:style-name="List_20_1_Content"> ¼ tsp white pepper</text:p>
        </text:list-item>
        <text:list-item>
          <text:p text:style-name="List_20_1_Content_Last"> ¼ tsp garlic salt</text:p>
        </text:list-item>
      </text:list>
      <text:p text:style-name="Text_20_body"><text:span text:style-name="Strong_20_Emphasis">Crispy Chicken Coating:</text:span></text:p>
      <text:list text:style-name="List_20_1" text:continue-numbering="false">
        <text:list-item>
          <text:p text:style-name="List_20_1_Content_First"> 180 g (1 ½ cups) plain (all-purpose) flour</text:p>
        </text:list-item>
        <text:list-item>
          <text:p text:style-name="List_20_1_Content"> 1 tsp salt</text:p>
        </text:list-item>
        <text:list-item>
          <text:p text:style-name="List_20_1_Content"> 1 tsp ground black pepper</text:p>
        </text:list-item>
        <text:list-item>
          <text:p text:style-name="List_20_1_Content"> ½ tsp garlic salt</text:p>
        </text:list-item>
        <text:list-item>
          <text:p text:style-name="List_20_1_Content"> ½ tsp celery salt</text:p>
        </text:list-item>
        <text:list-item>
          <text:p text:style-name="List_20_1_Content"> 1 tsp dried thyme</text:p>
        </text:list-item>
        <text:list-item>
          <text:p text:style-name="List_20_1_Content"> 1 tsp paprika</text:p>
        </text:list-item>
        <text:list-item>
          <text:p text:style-name="List_20_1_Content"> 1 tsp baking powder</text:p>
        </text:list-item>
        <text:list-item>
          <text:p text:style-name="List_20_1_Content_Last"> 1 tsp chilli flakes</text:p>
        </text:list-item>
      </text:list>
      <text:p text:style-name="Text_20_body"><text:span text:style-name="Strong_20_Emphasis">Honey Mustard Coleslaw:</text:span></text:p>
      <text:list text:style-name="List_20_1" text:continue-numbering="false">
        <text:list-item>
          <text:p text:style-name="List_20_1_Content_First"> 1/3 white cabbage</text:p>
        </text:list-item>
        <text:list-item>
          <text:p text:style-name="List_20_1_Content"> 1 medium carrot peeled</text:p>
        </text:list-item>
        <text:list-item>
          <text:p text:style-name="List_20_1_Content"> 4 tbsp mayonnaise</text:p>
        </text:list-item>
        <text:list-item>
          <text:p text:style-name="List_20_1_Content"> 1 tbsp Dijon mustard</text:p>
        </text:list-item>
        <text:list-item>
          <text:p text:style-name="List_20_1_Content"> 1 tbsp honey</text:p>
        </text:list-item>
        <text:list-item>
          <text:p text:style-name="List_20_1_Content"> 2 tsp lemon juice</text:p>
        </text:list-item>
        <text:list-item>
          <text:p text:style-name="List_20_1_Content_Last"> pinch black pepper</text:p>
        </text:list-item>
      </text:list>
      <text:p text:style-name="Text_20_body"><text:span text:style-name="Strong_20_Emphasis">Also:</text:span></text:p>
      <text:list text:style-name="List_20_1" text:continue-numbering="false">
        <text:list-item>
          <text:p text:style-name="List_20_1_Content_First"> vegetable oil for deep frying</text:p>
        </text:list-item>
        <text:list-item>
          <text:p text:style-name="List_20_1_Content"> 4 slices gouda cheese I used the ready-sliced kind, or you can slice it yourself</text:p>
        </text:list-item>
        <text:list-item>
          <text:p text:style-name="List_20_1_Content"> 4 brioche buns toasted</text:p>
        </text:list-item>
        <text:list-item>
          <text:p text:style-name="List_20_1_Content"> 8 pieces crunchy lettuce - I used 'O' so sweet' variety but Romaine or Little Gem are great too</text:p>
        </text:list-item>
        <text:list-item>
          <text:p text:style-name="List_20_1_Content"> 1-2 jalapenos sliced</text:p>
        </text:list-item>
        <text:list-item>
          <text:p text:style-name="List_20_1_Content_Last"> 1/2 red onion peeled and thinly slic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Place the chicken in a bowl. Add the buttermilk, salt, pepper and garlic salt. Mix together, cover and place in the fridge to marinade for at least 1 hour (up to over night)</text:p>
        </text:list-item>
        <text:list-item>
          <text:p text:style-name="Numbering_20_1_Content"> Preheat the oven to a low heat (to keep cooked chicken warm). Heat a large pan of vegetable oil (or preheat your deep fat fryer) until hot (you can test by dropping a small cube of bread in there, if it rises immediately to the top and starts to bubble rapidly, it’s hot enough). You’ll need at least 1 litre (4 cups) of oil - but make sure your pan is no more than one third full.</text:p>
        </text:list-item>
        <text:list-item>
          <text:p text:style-name="Numbering_20_1_Content"> Mix together the crispy coating ingredients in a small bowl. Take the chicken out of the fridge. Lift a piece from the buttermilk and allow the excess to drip off. Dredge the chicken in the crispy coating mixture – ensuring it’s fully covered. Place on a tray and repeat until all of the chicken is coated.</text:p>
        </text:list-item>
        <text:list-item>
          <text:p text:style-name="Numbering_20_1_Content"> Once the oil is hot enough, add in 5 or 6 of the chicken tenders. You can add more or less depending on the size of your pan, just be sure not to overcrowd the chicken. Cook for 3-5 minutes until golden brown and cooked in the middle. You can check this by cutting open a piece of chicken, if it’s no longer pink in the middle, it’s cooked.</text:p>
        </text:list-item>
        <text:list-item>
          <text:p text:style-name="Numbering_20_1_Content"> Place on a tray in the oven to keep warm whilst you cook the rest of the chicken.</text:p>
        </text:list-item>
        <text:list-item>
          <text:p text:style-name="Numbering_20_1_Content"> Make the coleslaw by using a mandoline to julienne the cabbage and carrot (or you can slice thinly by hand). Place in a bowl with the mayonnaise, mustard, honey, lemon juice and black pepper. Stir together, then cover and refrigerate until needed.</text:p>
        </text:list-item>
        <text:list-item>
          <text:p text:style-name="Numbering_20_1_Content"> Now it's time to assemble. First, arrange the chicken tenders into four piles and place the gouda on top. Grill or place into a hot oven for a couple of minutes until just melted.</text:p>
        </text:list-item>
        <text:list-item>
          <text:p text:style-name="Numbering_20_1_Content"> Place the bottom of the brioche buns on four plates. Top with the lettuce leaves, followed by the cheesy chicken pieces.</text:p>
        </text:list-item>
        <text:list-item>
          <text:p text:style-name="Numbering_20_1_Content_Last"> Spoon on the coleslaw, then sprinkle on the red onion slices and jalapeno slices. Place tops of the buns on top and serve.</text:p>
        </text:list-item>
      </text:list>
      <text:p text:style-name="Text_20_body">source:  <text:a xlink:type="simple" xlink:href="https://www.kitchensanctuary.com/crispy-chicken-burger-honey-mustard-coleslaw/" text:style-name="Internet_20_link" text:visited-style-name="Visited_20_Internet_20_Link">https://www.kitchensanctuary.com/crispy-chicken-burger-honey-mustard-coleslaw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5::01:17</meta:creation-date>
    <dc:creator>Generated</dc:creator>
    <dc:date>2026-09-05T15::01:17</dc:date>
    <dc:language>en-US</dc:language>
    <meta:editing-cycles>1</meta:editing-cycles>
    <meta:editing-duration>PT0S</meta:editing-duration>
    <dc:title>crispy_chicken_sandwich_with_honey_mustard_coleslaw</dc:title>
  </office:meta>
</office:document-meta>
</file>