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my_spiced_coleslaw"/><text:bookmark-start text:name="__RefHeading___creamy_spiced_coleslaw_1"/><text:bookmark-start text:name="creamy_spiced_coleslaw"/>Creamy Spiced Coleslaw<text:bookmark-end text:name="__RefHeading___creamy_spiced_coleslaw_1"/><text:bookmark-end text:name="creamy_spiced_coleslaw"/></text:h>
      <text:p text:style-name="Text_20_body">Prep: 10 m | Ready In: 1 h 10 m</text:p>
      <text:p text:style-name="Text_20_body">A creamy coleslaw with lots of flavor. The seasonings complement each other and the cabbage. Sometimes I add fresh minced onion if I am in the mood to chop it up. My family and friends love this coleslaw especially with BBQ sandwiches and Italian dishes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cup mayonnaise</text:p>
        </text:list-item>
        <text:list-item>
          <text:p text:style-name="List_20_1_Content"> 2 tablespoons sugar</text:p>
        </text:list-item>
        <text:list-item>
          <text:p text:style-name="List_20_1_Content"> 1/2 teaspoon salt</text:p>
        </text:list-item>
        <text:list-item>
          <text:p text:style-name="List_20_1_Content"> 1/2 teaspoon pepper</text:p>
        </text:list-item>
        <text:list-item>
          <text:p text:style-name="List_20_1_Content"> 1/2 teaspoon celery seed</text:p>
        </text:list-item>
        <text:list-item>
          <text:p text:style-name="List_20_1_Content"> 1/2 teaspoon garlic powder</text:p>
        </text:list-item>
        <text:list-item>
          <text:p text:style-name="List_20_1_Content"> 1/2 teaspoon onion powder</text:p>
        </text:list-item>
        <text:list-item>
          <text:p text:style-name="List_20_1_Content"> 2 tablespoons cider vinegar</text:p>
        </text:list-item>
        <text:list-item>
          <text:p text:style-name="List_20_1_Content_Last"> 1 (16 ounce) package shredded coleslaw mix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LastListParagraph_Numbering_20_1_Content_First"> In a large bowl, mix mayonnaise, sugar, salt, pepper, celery seed, garlic powder, onion powder and cider vinegar. Toss coleslaw mix with dressing to coat. Chill at least 1 hour before serving.</text:p>
        </text:list-item>
      </text:list>
      <text:p text:style-name="Text_20_body"><text:a xlink:type="simple" xlink:href="https://www.allrecipes.com/recipe/64116/creamy-spiced-coleslaw/" text:style-name="Internet_20_link" text:visited-style-name="Visited_20_Internet_20_Link">https://www.allrecipes.com/recipe/64116/creamy-spiced-coleslaw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3::04:25</meta:creation-date>
    <dc:creator>Generated</dc:creator>
    <dc:date>2026-09-04T03::04:25</dc:date>
    <dc:language>en-US</dc:language>
    <meta:editing-cycles>1</meta:editing-cycles>
    <meta:editing-duration>PT0S</meta:editing-duration>
    <dc:title>creamy_spiced_coleslaw</dc:title>
  </office:meta>
</office:document-meta>
</file>