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ristmas_cut-out_sugar_cookies"/><text:bookmark-start text:name="__RefHeading___christmas_cut-out_sugar_cookies_1"/><text:bookmark-start text:name="christmas_cut-out_sugar_cookies"/>Christmas Cut-Out Sugar Cookies<text:bookmark-end text:name="__RefHeading___christmas_cut-out_sugar_cookies_1"/><text:bookmark-end text:name="christmas_cut-out_sugar_cookies"/></text:h>
      <text:p text:style-name="Text_20_body">Prep Time 30 mins, Cook Time 8 mins, Total Time 38 mins, Yield appx 24</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 1/3 cups butter shortening or real butter</text:p>
        </text:list-item>
        <text:list-item>
          <text:p text:style-name="List_20_1_Content"> 1 1/2 cups sugar</text:p>
        </text:list-item>
        <text:list-item>
          <text:p text:style-name="List_20_1_Content"> 1 tsp vanilla extract</text:p>
        </text:list-item>
        <text:list-item>
          <text:p text:style-name="List_20_1_Content"> 2 eggs</text:p>
        </text:list-item>
        <text:list-item>
          <text:p text:style-name="List_20_1_Content"> 4 tbsp milk 2 % or higher</text:p>
        </text:list-item>
        <text:list-item>
          <text:p text:style-name="List_20_1_Content"> 4 cups all-purpose flour</text:p>
        </text:list-item>
        <text:list-item>
          <text:p text:style-name="List_20_1_Content"> 3 tsp baking powder</text:p>
        </text:list-item>
        <text:list-item>
          <text:p text:style-name="List_20_1_Content_Last"> 1/2 tsp salt</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In a large mixing bowl, mix together the shortening, sugar, milk and vanilla using an electric mixer. Mix until smooth. Then stir in eggs. Combine well.</text:p>
        </text:list-item>
        <text:list-item>
          <text:p text:style-name="Numbering_20_1_Content"> In a separate bowl, combine flour, baking powder and salt. Stir well using a fork.</text:p>
        </text:list-item>
        <text:list-item>
          <text:p text:style-name="Numbering_20_1_Content"> Gently add in flour to your shortening mixture. Adding a little flour at a time. Mix just until both mixtures are combined.</text:p>
        </text:list-item>
        <text:list-item>
          <text:p text:style-name="Numbering_20_1_Content"> Put the dough balls into your fridge to chill for at least an hour.</text:p>
        </text:list-item>
        <text:list-item>
          <text:p text:style-name="Numbering_20_1_Content"> When dough is ready, preheat oven to 375F degrees.</text:p>
        </text:list-item>
        <text:list-item>
          <text:p text:style-name="Numbering_20_1_Content"> Spray a couple baking sheets with nonstick cooking spray.</text:p>
        </text:list-item>
        <text:list-item>
          <text:p text:style-name="Numbering_20_1_Content"> Spread some flour all over your counter.</text:p>
        </text:list-item>
        <text:list-item>
          <text:p text:style-name="Numbering_20_1_Content"> Working with one dough ball at a time (keep the other one in the fridge), put a little flour on the dough itself. And make sure to rub some flour on your rolling pin too.</text:p>
        </text:list-item>
        <text:list-item>
          <text:p text:style-name="Numbering_20_1_Content"> Start rolling out dough as evenly as possible. You want the dough to be about 1/4-inch thick. If it's too thin then you won't be able to scoop the cookies up without them breaking.</text:p>
        </text:list-item>
        <text:list-item>
          <text:p text:style-name="Numbering_20_1_Content"> Using your favorite cookie cutters, start cutting out shapes. Try to get your cookie shapes as close together as possible to make the most use of your dough. You can take the leftover dough and roll it out again for a second cutting. Generally, after the second cutting, the dough is not really usable for a third cutting.</text:p>
        </text:list-item>
        <text:list-item>
          <text:p text:style-name="Numbering_20_1_Content"> Lay out cookies on cookie sheet that has been sprayed with cooking spray.</text:p>
        </text:list-item>
        <text:list-item>
          <text:p text:style-name="Numbering_20_1_Content"> Spread cookies out about an inch or two apart on the cookie sheet.</text:p>
        </text:list-item>
        <text:list-item>
          <text:p text:style-name="Numbering_20_1_Content"> Bake for about 6-8 minutes at 375F degrees.</text:p>
        </text:list-item>
        <text:list-item>
          <text:p text:style-name="Numbering_20_1_Content_Last"> Allow cookies to cool completely before icing.</text:p>
        </text:list-item>
      </text:list>
      <text:h text:style-name="Heading_20_2" text:outline-level="2"><text:bookmark-start text:name="__RefHeading___notes_4"/><text:bookmark-start text:name="notes"/>Notes<text:bookmark-end text:name="__RefHeading___notes_4"/><text:bookmark-end text:name="notes"/></text:h>
      <text:p text:style-name="Text_20_body">Bake only one cookie sheet at a time. Oven times vary but you don't want the edges too brown. Cookies should be a very light golden tan color.</text:p>
      <text:p text:style-name="Text_20_body">Ice with <text:a xlink:type="simple" xlink:href="https://www.cook.allard.one/christmas_cookie_icing" text:style-name="Internet_20_link" text:visited-style-name="Visited_20_Internet_20_Link">Christmas Cookie Icing</text:a></text:p>
      <text:p text:style-name="Text_20_body"><text:a xlink:type="simple" xlink:href="https://www.thecountrycook.net/cut-out-sugar-cookies/" text:style-name="Internet_20_link" text:visited-style-name="Visited_20_Internet_20_Link">https://www.thecountrycook.net/cut-out-sugar-cooki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6::01:56</meta:creation-date>
    <dc:creator>Generated</dc:creator>
    <dc:date>2026-09-06T16::01:56</dc:date>
    <dc:language>en-US</dc:language>
    <meta:editing-cycles>1</meta:editing-cycles>
    <meta:editing-duration>PT0S</meta:editing-duration>
    <dc:title>christmas_cut-out_sugar_cookies</dc:title>
  </office:meta>
</office:document-meta>
</file>