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ristmas_cookie_icing"/><text:bookmark-start text:name="__RefHeading___christmas_cut-out_sugar_cookie_icing_1"/><text:bookmark-start text:name="christmas_cut-out_sugar_cookie_icing"/>Christmas Cut-Out Sugar Cookie Icing<text:bookmark-end text:name="__RefHeading___christmas_cut-out_sugar_cookie_icing_1"/><text:bookmark-end text:name="christmas_cut-out_sugar_cookie_icing"/></text:h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1 tbsp softened butter</text:p>
        </text:list-item>
        <text:list-item>
          <text:p text:style-name="List_20_1_Content"> 1 cup powdered sugar</text:p>
        </text:list-item>
        <text:list-item>
          <text:p text:style-name="List_20_1_Content"> 2 tbsp milk</text:p>
        </text:list-item>
        <text:list-item>
          <text:p text:style-name="List_20_1_Content_Last"> 1 tsp clear vanilla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Combine softened butter, powdered sugar, milk and clear vanilla extract.</text:p>
        </text:list-item>
        <text:list-item>
          <text:p text:style-name="Numbering_20_1_Content"> Whisk until smooth. If mixture is too thin, just add in a bit more powdered sugar until you get it to the consistency you like. Then add in any food colors you are using. I quadruple this recipe and use four different colors. Gather all your icing, and sprinkles, etc. and have fun.</text:p>
        </text:list-item>
        <text:list-item>
          <text:p text:style-name="Numbering_20_1_Content_Last"> Allow the icing to setup on the cookies for a couple of hours then you should be able to stack them and store in an airtight container.</text:p>
        </text:list-item>
      </text:list>
      <text:h text:style-name="Heading_20_2" text:outline-level="2"><text:bookmark-start text:name="__RefHeading___quadrupled_ingredients_4"/><text:bookmark-start text:name="quadrupled_ingredients"/>Quadrupled Ingredients<text:bookmark-end text:name="__RefHeading___quadrupled_ingredients_4"/><text:bookmark-end text:name="quadrupled_ingredients"/></text:h>
      <text:list text:style-name="List_20_1" text:continue-numbering="false">
        <text:list-item>
          <text:p text:style-name="List_20_1_Content_First"> 4 tbsp softened butter</text:p>
        </text:list-item>
        <text:list-item>
          <text:p text:style-name="List_20_1_Content"> 4 cups powdered sugar</text:p>
        </text:list-item>
        <text:list-item>
          <text:p text:style-name="List_20_1_Content"> 1/2 cup milk</text:p>
        </text:list-item>
        <text:list-item>
          <text:p text:style-name="List_20_1_Content_Last"> 4 tsp clear vanilla</text:p>
        </text:list-item>
      </text:list>
      <text:p text:style-name="Text_20_body"><text:a xlink:type="simple" xlink:href="https://www.thecountrycook.net/cut-out-sugar-cookies/" text:style-name="Internet_20_link" text:visited-style-name="Visited_20_Internet_20_Link">https://www.thecountrycook.net/cut-out-sugar-cookies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02::49:48</meta:creation-date>
    <dc:creator>Generated</dc:creator>
    <dc:date>2026-09-04T02::49:48</dc:date>
    <dc:language>en-US</dc:language>
    <meta:editing-cycles>1</meta:editing-cycles>
    <meta:editing-duration>PT0S</meta:editing-duration>
    <dc:title>christmas_cookie_icing</dc:title>
  </office:meta>
</office:document-meta>
</file>