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ipotle_chicken_crockpot_style"/><text:bookmark-start text:name="__RefHeading___chipotle_chicken_marinade_-_crockpot_style_1"/><text:bookmark-start text:name="chipotle_chicken_marinade_-_crockpot_style"/>Chipotle Chicken Marinade - Crockpot Style<text:bookmark-end text:name="__RefHeading___chipotle_chicken_marinade_-_crockpot_style_1"/><text:bookmark-end text:name="chipotle_chicken_marinade_-_crockpot_style"/></text:h>
      <text:p text:style-name="Text_20_body">This succulent grilled Chipotle chicken recipe is smoky, spicy, and bursting with southwestern flavors, thanks to this amazing lime marinade. It's perfect for salads, burritos, tacos, enchiladas and more! </text:p>
      <text:p text:style-name="Text_20_body">Prep Time: 5 minutes mins | Cook Time: 14 minutes mins | Marinating time: 2 hours hrs | Total Time: 2 hours hrs 19 minutes mins | Serves 4 people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chipotle peppers in adobo sauce (minced (from 1 (7-ounce) can))</text:p>
        </text:list-item>
        <text:list-item>
          <text:p text:style-name="List_20_1_Content"> 1/4 cup adobo sauce (from the can)</text:p>
        </text:list-item>
        <text:list-item>
          <text:p text:style-name="List_20_1_Content"> 2 tablespoons honey</text:p>
        </text:list-item>
        <text:list-item>
          <text:p text:style-name="List_20_1_Content"> 1/4 cup olive oil</text:p>
        </text:list-item>
        <text:list-item>
          <text:p text:style-name="List_20_1_Content"> 2 tablespoons fresh lime juice (from 1 lime)</text:p>
        </text:list-item>
        <text:list-item>
          <text:p text:style-name="List_20_1_Content"> 1/2 cup water</text:p>
        </text:list-item>
        <text:list-item>
          <text:p text:style-name="List_20_1_Content"> 3 cloves garlic (minced)</text:p>
        </text:list-item>
        <text:list-item>
          <text:p text:style-name="List_20_1_Content"> 1 dash kosher salt and freshly ground black pepper</text:p>
        </text:list-item>
        <text:list-item>
          <text:p text:style-name="List_20_1_Content_Last"> 2 pounds boneless, skinless chicken breasts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Whisk together the marinade ingredients and pour into a crockpot over the chicken.</text:p>
        </text:list-item>
        <text:list-item>
          <text:p text:style-name="Numbering_20_1_Content_Last"> Cook on low for 8 hours or until chicken is fully cooked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1::40:56</meta:creation-date>
    <dc:creator>Generated</dc:creator>
    <dc:date>2026-09-06T11::40:56</dc:date>
    <dc:language>en-US</dc:language>
    <meta:editing-cycles>1</meta:editing-cycles>
    <meta:editing-duration>PT0S</meta:editing-duration>
    <dc:title>chipotle_chicken_crockpot_style</dc:title>
  </office:meta>
</office:document-meta>
</file>