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li_dog_casserole"/><text:bookmark-start text:name="__RefHeading___low_carb_chili_dog_casserole_1"/><text:bookmark-start text:name="low_carb_chili_dog_casserole"/>Low Carb Chili Dog Casserole<text:bookmark-end text:name="__RefHeading___low_carb_chili_dog_casserole_1"/><text:bookmark-end text:name="low_carb_chili_dog_casserole"/></text:h>
      <text:p text:style-name="Text_20_body">Low Carb Chili Dog Casserole: Ditch the carbs with this Low Carb Chili Dog Bake!  It’s the best hot dog chili ever and bonus: It’s low carb! (8 carbs or less per serving if you use beef franks.)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For the chili:</text:span></text:p>
      <text:list text:style-name="List_20_1" text:continue-numbering="false">
        <text:list-item>
          <text:p text:style-name="List_20_1_Content_First"> 1 pound ground beef</text:p>
        </text:list-item>
        <text:list-item>
          <text:p text:style-name="List_20_1_Content"> 2 cloves of garlic, minced</text:p>
        </text:list-item>
        <text:list-item>
          <text:p text:style-name="List_20_1_Content"> 1 large bell pepper</text:p>
        </text:list-item>
        <text:list-item>
          <text:p text:style-name="List_20_1_Content"> about 3/4 of a large onion, diced (use more if you like sauteed onion)</text:p>
        </text:list-item>
        <text:list-item>
          <text:p text:style-name="List_20_1_Content"> 2 tsp chili powder</text:p>
        </text:list-item>
        <text:list-item>
          <text:p text:style-name="List_20_1_Content"> 1/2 tsp cumin</text:p>
        </text:list-item>
        <text:list-item>
          <text:p text:style-name="List_20_1_Content"> 1/4 tsp pepper</text:p>
        </text:list-item>
        <text:list-item>
          <text:p text:style-name="List_20_1_Content"> 1 tsp salt  (You could cheat and just use 2 tbs of a chili spice mix in place of the 4 spices above.)</text:p>
        </text:list-item>
        <text:list-item>
          <text:p text:style-name="List_20_1_Content"> 1 tsp Worcestershire</text:p>
        </text:list-item>
        <text:list-item>
          <text:p text:style-name="List_20_1_Content"> 1 tbs of sugar or sugar substitute (12 carbs in a tbs of sugar, fyi)</text:p>
        </text:list-item>
        <text:list-item>
          <text:p text:style-name="List_20_1_Content"> 1/2 tsp celery salt</text:p>
        </text:list-item>
        <text:list-item>
          <text:p text:style-name="List_20_1_Content"> 1 cup of tomato sauce</text:p>
        </text:list-item>
        <text:list-item>
          <text:p text:style-name="List_20_1_Content"> 1 cup water</text:p>
        </text:list-item>
        <text:list-item>
          <text:p text:style-name="List_20_1_Content_Last"> 1 tbs tomato paste</text:p>
        </text:list-item>
      </text:list>
      <text:p text:style-name="Text_20_body"><text:span text:style-name="Strong_20_Emphasis">For the casserole:</text:span></text:p>
      <text:list text:style-name="List_20_1" text:continue-numbering="false">
        <text:list-item>
          <text:p text:style-name="List_20_1_Content_First"> 8 Beef Hot Dogs sliced longways down the middle and cut in half</text:p>
        </text:list-item>
        <text:list-item>
          <text:p text:style-name="List_20_1_Content"> 1 cup shredded cheddar or cheddar blend cheese (or more if you like a lot of cheese)</text:p>
        </text:list-item>
        <text:list-item>
          <text:p text:style-name="List_20_1_Content_Last"> extra diced onions for garnish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Combine the ground beef, 2/3 of the chopped onions, peppers and garlic in large frying pan and saute until ground beef is browned.  Drain fat.</text:p>
        </text:list-item>
        <text:list-item>
          <text:p text:style-name="Numbering_20_1_Content"> Add spices, Worcestershire, sugar, tomato sauce, tomato paste and water to the pan.  stir to combine and simmer for 30 minutes.</text:p>
        </text:list-item>
        <text:list-item>
          <text:p text:style-name="Numbering_20_1_Content"> Optional step, but totally makes it just like real hot dog chili: Using a food processor or immersion blender, process the chili until the beef is in very small pieces.</text:p>
        </text:list-item>
        <text:list-item>
          <text:p text:style-name="Numbering_20_1_Content"> Lay hot dogs flat on the bottom of a 7 x 9 casserole dish.  Cover with chili.  (you should have enough to reserve a bit for those that are eating regular hot dogs and want chili.)  Spread 1 cup of cheese over chili and top with remaining onion.</text:p>
        </text:list-item>
        <text:list-item>
          <text:p text:style-name="Numbering_20_1_Content"> Bake at 400 F for about 15 to 20 minutes or until hot and bubbly!</text:p>
        </text:list-item>
        <text:list-item>
          <text:p text:style-name="Numbering_20_1_Content_Last"> Serve and Enjoy!</text:p>
        </text:list-item>
      </text:list>
      <text:p text:style-name="Text_20_body"><text:a xlink:type="simple" xlink:href="https://www.scatteredthoughtsofacraftymom.com/low-carb-chili-dog-bake-recipe/" text:style-name="Internet_20_link" text:visited-style-name="Visited_20_Internet_20_Link">https://www.scatteredthoughtsofacraftymom.com/low-carb-chili-dog-bake-recip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9::55:34</meta:creation-date>
    <dc:creator>Generated</dc:creator>
    <dc:date>2026-09-05T09::55:34</dc:date>
    <dc:language>en-US</dc:language>
    <meta:editing-cycles>1</meta:editing-cycles>
    <meta:editing-duration>PT0S</meta:editing-duration>
    <dc:title>chili_dog_casserole</dc:title>
  </office:meta>
</office:document-meta>
</file>