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icken_tikka_masala_sauce"/><text:bookmark-start text:name="__RefHeading___curry_stand_chicken_tikka_masala_sauce_1"/><text:bookmark-start text:name="curry_stand_chicken_tikka_masala_sauce"/>Curry Stand Chicken Tikka Masala Sauce<text:bookmark-end text:name="__RefHeading___curry_stand_chicken_tikka_masala_sauce_1"/><text:bookmark-end text:name="curry_stand_chicken_tikka_masala_sauce"/></text:h>
      <text:p text:style-name="Text_20_body">A tikka masala sauce from a classic curry-stand recipe. This is not haute cuisine; it's the kind of nuclear-orange tikka masala you crave when you stumble out of a pub at 2 a.m. I make vast quantities of this sauce at one time as it freezes well. I also use more cayenne pepper than 1 teaspoon, but I give out the recipe like this for people who don't like heat.</text:p>
      <text:p text:style-name="Text_20_body">Prep Time: 15 mins | Cook Time: 1 hr 5 mins | Total Time: 1 hr 20 mins | Servings: 6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2 tablespoons ghee (sub oil)</text:p>
        </text:list-item>
        <text:list-item>
          <text:p text:style-name="List_20_1_Content"> 1 onion, finely chopped</text:p>
        </text:list-item>
        <text:list-item>
          <text:p text:style-name="List_20_1_Content"> 4 cloves garlic, minced</text:p>
        </text:list-item>
        <text:list-item>
          <text:p text:style-name="List_20_1_Content"> 1 tablespoon ground cumin</text:p>
        </text:list-item>
        <text:list-item>
          <text:p text:style-name="List_20_1_Content"> 1 teaspoon salt, or more to taste (Optional)</text:p>
        </text:list-item>
        <text:list-item>
          <text:p text:style-name="List_20_1_Content"> 1 teaspoon ground ginger</text:p>
        </text:list-item>
        <text:list-item>
          <text:p text:style-name="List_20_1_Content"> 1 teaspoon cayenne pepper</text:p>
        </text:list-item>
        <text:list-item>
          <text:p text:style-name="List_20_1_Content"> ½ teaspoon ground cinnamon</text:p>
        </text:list-item>
        <text:list-item>
          <text:p text:style-name="List_20_1_Content"> ¼ teaspoon ground turmeric</text:p>
        </text:list-item>
        <text:list-item>
          <text:p text:style-name="List_20_1_Content"> 1 (14 ounce) can tomato sauce</text:p>
        </text:list-item>
        <text:list-item>
          <text:p text:style-name="List_20_1_Content"> 1 cup heavy whipping cream (sub plain yogurt) </text:p>
        </text:list-item>
        <text:list-item>
          <text:p text:style-name="List_20_1_Content"> 1 tablespoon white sugar, or more to taste (Optional)</text:p>
        </text:list-item>
        <text:list-item>
          <text:p text:style-name="List_20_1_Content"> 2 teaspoons paprika</text:p>
        </text:list-item>
        <text:list-item>
          <text:p text:style-name="List_20_1_Content"> 1 tablespoon vegetable oil</text:p>
        </text:list-item>
        <text:list-item>
          <text:p text:style-name="List_20_1_Content"> 4 skinless, boneless chicken breast halves, cut into bite-size pieces</text:p>
        </text:list-item>
        <text:list-item>
          <text:p text:style-name="List_20_1_Content_Last"> ½ teaspoon curry powder</text:p>
        </text:list-item>
      </text:list>
      <text:h text:style-name="Heading_20_2" text:outline-level="2"><text:bookmark-start text:name="__RefHeading___directions_3"/><text:bookmark-start text:name="directions"/>Directions<text:bookmark-end text:name="__RefHeading___directions_3"/><text:bookmark-end text:name="directions"/></text:h>
      <text:list text:style-name="Numbering_20_1" text:continue-numbering="false">
        <text:list-item>
          <text:p text:style-name="Numbering_20_1_Content_First"> Heat ghee in a large skillet over medium heat. Add onion; cook and stir until translucent, about 5 minutes. Stir in garlic; cook and stir just until fragrant, about 1 minute. Stir cumin, 1 teaspoon salt, ginger, cayenne pepper, cinnamon, and turmeric into onion mixture; fry until fragrant, about 2 minutes.</text:p>
        </text:list-item>
        <text:list-item>
          <text:p text:style-name="Numbering_20_1_Content"> Stir tomato sauce into onion and spice mixture; bring to a boil and reduce heat to low. Simmer sauce for 10 minutes, then mix in cream, 1 tablespoon sugar, and paprika. Bring sauce back to a simmer and cook, stirring often, until sauce is thickened, 10 to 15 minutes.</text:p>
        </text:list-item>
        <text:list-item>
          <text:p text:style-name="Numbering_20_1_Content"> Heat vegetable oil in a separate skillet over medium heat. Stir chicken into hot oil; add curry powder. Sear chicken until lightly browned but still pink inside, about 3 minutes; stir often.</text:p>
        </text:list-item>
        <text:list-item>
          <text:p text:style-name="Numbering_20_1_Content_Last"> Transfer chicken and any pan juices into sauce. Simmer chicken in sauce until no longer pink, about 30 minutes; adjust sugar and salt to tast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05::38:04</meta:creation-date>
    <dc:creator>Generated</dc:creator>
    <dc:date>2026-09-04T05::38:04</dc:date>
    <dc:language>en-US</dc:language>
    <meta:editing-cycles>1</meta:editing-cycles>
    <meta:editing-duration>PT0S</meta:editing-duration>
    <dc:title>chicken_tikka_masala_sauce</dc:title>
  </office:meta>
</office:document-meta>
</file>