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cken_packets"/><text:bookmark-start text:name="__RefHeading___chicken_packets_1"/><text:bookmark-start text:name="chicken_packets"/>Chicken Packets<text:bookmark-end text:name="__RefHeading___chicken_packets_1"/><text:bookmark-end text:name="chicken_packets"/></text:h>
      <text:p text:style-name="Text_20_body">Yield: 8 packet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cups chopped cooked chicken</text:p>
        </text:list-item>
        <text:list-item>
          <text:p text:style-name="List_20_1_Content"> 1 (6 -8 ounce) package cream cheese, softened</text:p>
        </text:list-item>
        <text:list-item>
          <text:p text:style-name="List_20_1_Content"> 1 tablespoon chives, chopped</text:p>
        </text:list-item>
        <text:list-item>
          <text:p text:style-name="List_20_1_Content"> 2 tablespoons milk</text:p>
        </text:list-item>
        <text:list-item>
          <text:p text:style-name="List_20_1_Content"> salt</text:p>
        </text:list-item>
        <text:list-item>
          <text:p text:style-name="List_20_1_Content"> 1⁄2 cup seasoned croutons, crushed to crumbs</text:p>
        </text:list-item>
        <text:list-item>
          <text:p text:style-name="List_20_1_Content"> 2 (8 ounce) packages refrigerated crescent dinner rolls</text:p>
        </text:list-item>
        <text:list-item>
          <text:p text:style-name="List_20_1_Content_Last"> 1⁄4 cup melted margarine or butter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Mix chicken, cream cheese, chives, milk, and salt in a medium bowl (mixing with hands works best) to make filling, and store in a 1 qt freezer bag.</text:p>
        </text:list-item>
        <text:list-item>
          <text:p text:style-name="Numbering_20_1_Content"> Put crouton crumbs in another 1 qt bag, attach it to bag of chicken filling, and freeze.</text:p>
        </text:list-item>
        <text:list-item>
          <text:p text:style-name="Numbering_20_1_Content"> Refrigerate crescent rolls.</text:p>
        </text:list-item>
        <text:list-item>
          <text:p text:style-name="Numbering_20_1_Content"> To prepare for serving, thaw chicken mixture.</text:p>
        </text:list-item>
        <text:list-item>
          <text:p text:style-name="Numbering_20_1_Content"> Preheat oven to 350°F.</text:p>
        </text:list-item>
        <text:list-item>
          <text:p text:style-name="Numbering_20_1_Content"> Unroll crescent rolls.</text:p>
        </text:list-item>
        <text:list-item>
          <text:p text:style-name="Numbering_20_1_Content"> Each tube will contain 4 rectangles of dough with a diagonal perforation.</text:p>
        </text:list-item>
        <text:list-item>
          <text:p text:style-name="Numbering_20_1_Content"> Press dough along each perforation so the rectangle halves will not separate.</text:p>
        </text:list-item>
        <text:list-item>
          <text:p text:style-name="Numbering_20_1_Content"> Place about 1/4 cup of the chicken mixture into the center of each rectangle.</text:p>
        </text:list-item>
        <text:list-item>
          <text:p text:style-name="Numbering_20_1_Content"> Fold dough over the filling, and pinch the edges to seal tightly.</text:p>
        </text:list-item>
        <text:list-item>
          <text:p text:style-name="Numbering_20_1_Content"> Dip each packet in melted margarine, and coat with crouton crumbs.</text:p>
        </text:list-item>
        <text:list-item>
          <text:p text:style-name="Numbering_20_1_Content"> Place packets on a baking sheet.</text:p>
        </text:list-item>
        <text:list-item>
          <text:p text:style-name="Numbering_20_1_Content"> Bake for 20 minutes or until golden brown.</text:p>
        </text:list-item>
        <text:list-item>
          <text:p text:style-name="Numbering_20_1_Content_Last"> Packets are good either hot or col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2:42</meta:creation-date>
    <dc:creator>Generated</dc:creator>
    <dc:date>2026-09-05T06::32:42</dc:date>
    <dc:language>en-US</dc:language>
    <meta:editing-cycles>1</meta:editing-cycles>
    <meta:editing-duration>PT0S</meta:editing-duration>
    <dc:title>chicken_packets</dc:title>
  </office:meta>
</office:document-meta>
</file>