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cago_style_hot_dog_cups"/><text:bookmark-start text:name="__RefHeading___chicago-style_hot_dog_cups_1"/><text:bookmark-start text:name="chicago-style_hot_dog_cups"/>Chicago-Style Hot Dog Cups<text:bookmark-end text:name="__RefHeading___chicago-style_hot_dog_cups_1"/><text:bookmark-end text:name="chicago-style_hot_dog_cups"/></text:h>
      <text:p text:style-name="Text_20_body">Prep 25 MIN | Total 45 MIN | Servings 12</text:p>
      <text:p text:style-name="Text_20_body"><text:span text:style-name="Strong_20_Emphasis">Ingredients</text:span></text:p>
      <text:p text:style-name="Text_20_body"><text:span text:style-name="Strong_20_Emphasis">Cups</text:span></text:p>
      <text:list text:style-name="List_20_1" text:continue-numbering="false">
        <text:list-item>
          <text:p text:style-name="List_20_1_Content_First"> 1 can (16.3 oz) Pillsbury™ Grands!™ Flaky Layers refrigerated Original biscuits</text:p>
        </text:list-item>
        <text:list-item>
          <text:p text:style-name="List_20_1_Content"> 1 package (16 oz) hot dogs, cut into 1/2-inch slices (about 10 hot dogs)</text:p>
        </text:list-item>
        <text:list-item>
          <text:p text:style-name="List_20_1_Content"> 2 tablespoons yellow mustard</text:p>
        </text:list-item>
        <text:list-item>
          <text:p text:style-name="List_20_1_Content"> 2 teaspoons Worcestershire sauce</text:p>
        </text:list-item>
        <text:list-item>
          <text:p text:style-name="List_20_1_Content"> 1 egg</text:p>
        </text:list-item>
        <text:list-item>
          <text:p text:style-name="List_20_1_Content"> 1 tablespoon water</text:p>
        </text:list-item>
        <text:list-item>
          <text:p text:style-name="List_20_1_Content_Last"> 3/4 teaspoon poppy seed</text:p>
        </text:list-item>
      </text:list>
      <text:p text:style-name="Text_20_body"><text:span text:style-name="Strong_20_Emphasis">Topping</text:span></text:p>
      <text:list text:style-name="List_20_1" text:continue-numbering="false">
        <text:list-item>
          <text:p text:style-name="List_20_1_Content_First"> 3tablespoons yellow mustard</text:p>
        </text:list-item>
        <text:list-item>
          <text:p text:style-name="List_20_1_Content"> 1cup pickle relish</text:p>
        </text:list-item>
        <text:list-item>
          <text:p text:style-name="List_20_1_Content"> 1cup finely chopped white onion</text:p>
        </text:list-item>
        <text:list-item>
          <text:p text:style-name="List_20_1_Content_Last"> 1/4teaspoon celery salt</text:p>
        </text:list-item>
      </text:list>
      <text:p text:style-name="Text_20_body">Steps</text:p>
      <text:list text:style-name="Numbering_20_1" text:continue-numbering="false">
        <text:list-item>
          <text:p text:style-name="Numbering_20_1_Content_First"> Heat oven to 350°F. Spray 16 regular-size muffin cups with cooking spray. </text:p>
        </text:list-item>
        <text:list-item>
          <text:p text:style-name="Numbering_20_1_Content"> Separate biscuit dough into 8 biscuits. Carefully separate each biscuit into 2 thin rounds to make 16 total rounds. Firmly press 1 biscuit round in bottom and up side of each muffin cup, forming 1/4-inch rim. </text:p>
        </text:list-item>
        <text:list-item>
          <text:p text:style-name="Numbering_20_1_Content"> In medium bowl, stir sliced hot dogs, 2 tablespoons yellow mustard and the Worcestershire sauce. Spoon mixture evenly into biscuit cups. </text:p>
        </text:list-item>
        <text:list-item>
          <text:p text:style-name="Numbering_20_1_Content_Last"> Beat egg with 1 tablespoon water; brush mixture on edges of biscuit cups. Sprinkle poppy seed evenly on edges of biscuit cups. Bake 18 to 20 minutes or until edges of biscuit cups are golden brown. Transfer biscuit cups to serving plate. Top each with 1/2 teaspoon yellow mustard, 1 tablespoon relish and 1 tablespoon white onion. Sprinkle cups evenly with celery salt.</text:p>
        </text:list-item>
      </text:list>
      <text:p text:style-name="Text_20_body"><text:a xlink:type="simple" xlink:href="https://www.tablespoon.com/recipes/chicago-style-hot-dog-cups/5b9adad5-ce9a-4b5e-acf2-281493a2a70d" text:style-name="Internet_20_link" text:visited-style-name="Visited_20_Internet_20_Link">https://www.tablespoon.com/recipes/chicago-style-hot-dog-cups/5b9adad5-ce9a-4b5e-acf2-281493a2a70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2::05:01</meta:creation-date>
    <dc:creator>Generated</dc:creator>
    <dc:date>2026-09-04T02::05:01</dc:date>
    <dc:language>en-US</dc:language>
    <meta:editing-cycles>1</meta:editing-cycles>
    <meta:editing-duration>PT0S</meta:editing-duration>
    <dc:title>chicago_style_hot_dog_cups</dc:title>
  </office:meta>
</office:document-meta>
</file>