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sar_pork_tenderloin_sandwiches"/><text:bookmark-start text:name="__RefHeading___caesar_pork_tenderloin_sandwiches_1"/><text:bookmark-start text:name="caesar_pork_tenderloin_sandwiches"/>Caesar Pork Tenderloin Sandwiches<text:bookmark-end text:name="__RefHeading___caesar_pork_tenderloin_sandwiches_1"/><text:bookmark-end text:name="caesar_pork_tenderloin_sandwiches"/></text:h>
      <text:p text:style-name="Text_20_body">Tender and juicy lemon-garlic pork tenderloin stars in this savory and filling sandwich. If you are a Caesar salad lover, this one’s for you!</text:p>
      <text:p text:style-name="Text_20_body">Prep Time 10 minutes | Cook Time 50 minutes | Total Time 1 hour | Servings 4 sandwiche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Hormel Always Tender Pork Tenderloin lemon garlic flavor</text:p>
        </text:list-item>
        <text:list-item>
          <text:p text:style-name="List_20_1_Content"> 1 caesar salad kit</text:p>
        </text:list-item>
        <text:list-item>
          <text:p text:style-name="List_20_1_Content_Last"> 4 ciabatta rolls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Bake pork tenderlion as directed on package. Let rest for 5 minutes after cooking and thinly slice.</text:p>
        </text:list-item>
        <text:list-item>
          <text:p text:style-name="Numbering_20_1_Content"> Slice ciabatta rolls and top with the sliced pork, romaine, parmesan cheese, and caesar dressing.</text:p>
        </text:list-item>
        <text:list-item>
          <text:p text:style-name="Numbering_20_1_Content_Last"> Eat while war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2::17:20</meta:creation-date>
    <dc:creator>Generated</dc:creator>
    <dc:date>2026-09-04T02::17:20</dc:date>
    <dc:language>en-US</dc:language>
    <meta:editing-cycles>1</meta:editing-cycles>
    <meta:editing-duration>PT0S</meta:editing-duration>
    <dc:title>cesar_pork_tenderloin_sandwiches</dc:title>
  </office:meta>
</office:document-meta>
</file>