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rot_cake"/><text:bookmark-start text:name="__RefHeading___carrot_cake_-_southern_living_1"/><text:bookmark-start text:name="carrot_cake_-_southern_living"/>Carrot Cake - Southern Living<text:bookmark-end text:name="__RefHeading___carrot_cake_-_southern_living_1"/><text:bookmark-end text:name="carrot_cake_-_southern_living"/></text:h>
      <text:p text:style-name="Text_20_body">Active Time: 20 mins | Total Time: 2 hrs 20 mins | Servings: 10 to 12 | Yield: 1 (9-inch) cake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cups all-purpose flour</text:p>
        </text:list-item>
        <text:list-item>
          <text:p text:style-name="List_20_1_Content"> 2 tsp. baking soda</text:p>
        </text:list-item>
        <text:list-item>
          <text:p text:style-name="List_20_1_Content"> 1/2 tsp. table salt</text:p>
        </text:list-item>
        <text:list-item>
          <text:p text:style-name="List_20_1_Content"> 2 tsp. ground cinnamon</text:p>
        </text:list-item>
        <text:list-item>
          <text:p text:style-name="List_20_1_Content"> 3 large eggs</text:p>
        </text:list-item>
        <text:list-item>
          <text:p text:style-name="List_20_1_Content"> 2 cups granulated sugar</text:p>
        </text:list-item>
        <text:list-item>
          <text:p text:style-name="List_20_1_Content"> 3/4 cup vegetable oil</text:p>
        </text:list-item>
        <text:list-item>
          <text:p text:style-name="List_20_1_Content"> 3/4 cup buttermilk</text:p>
        </text:list-item>
        <text:list-item>
          <text:p text:style-name="List_20_1_Content"> 2 tsp. vanilla extract</text:p>
        </text:list-item>
        <text:list-item>
          <text:p text:style-name="List_20_1_Content"> 2 cups grated carrot</text:p>
        </text:list-item>
        <text:list-item>
          <text:p text:style-name="List_20_1_Content"> 1 (8-oz.) can crushed pineapple, drained</text:p>
        </text:list-item>
        <text:list-item>
          <text:p text:style-name="List_20_1_Content"> 3 1/2 oz. flaked coconut</text:p>
        </text:list-item>
        <text:list-item>
          <text:p text:style-name="List_20_1_Content_Last"> 1 cup chopped pecans or walnuts</text:p>
        </text:list-item>
      </text:list>
      <text:list text:style-name="List_20_1" text:continue-numbering="false">
        <text:list-item>
          <text:p text:style-name="List_20_1_Content_First"> <text:a xlink:type="simple" xlink:href="https://www.cook.allard.one/buttermilk_glaze" text:style-name="Internet_20_link" text:visited-style-name="Visited_20_Internet_20_Link">Buttermilk Glaze</text:a></text:p>
        </text:list-item>
        <text:list-item>
          <text:p text:style-name="List_20_1_Content_Last"> <text:a xlink:type="simple" xlink:href="https://www.cook.allard.one/cream_cheese_frosting" text:style-name="Internet_20_link" text:visited-style-name="Visited_20_Internet_20_Link">Cream Cheese Frosting</text:a>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Preheat oven to 350°F. Line 3 (9-inch) round cake pans with parchment paper; lightly grease and flour parchment paper. Set pans aside.</text:p>
        </text:list-item>
        <text:list-item>
          <text:p text:style-name="Numbering_20_1_Content"> Stir together first 4 ingredients—flour, baking soda, salt, and cinnamon.</text:p>
        </text:list-item>
        <text:list-item>
          <text:p text:style-name="Numbering_20_1_Content"> Beat eggs and next 4 ingredients at medium speed with an electric mixer until smooth. Add flour mixture, beating at low speed until blended. Fold in carrot and next 3 ingredients.</text:p>
        </text:list-item>
        <text:list-item>
          <text:p text:style-name="Numbering_20_1_Content"> Pour batter into prepared cake pans.</text:p>
        </text:list-item>
        <text:list-item>
          <text:p text:style-name="Numbering_20_1_Content"> Bake at 350°F for 25 to 30 minutes or until a wooden pick inserted in center comes out clean.</text:p>
        </text:list-item>
        <text:list-item>
          <text:p text:style-name="Numbering_20_1_Content"> Drizzle Buttermilk Glaze evenly over layers; cool in pans on wire racks 15 minutes.</text:p>
        </text:list-item>
        <text:list-item>
          <text:p text:style-name="Numbering_20_1_Content"> Remove from pans, and cool completely on wire racks.</text:p>
        </text:list-item>
        <text:list-item>
          <text:p text:style-name="Numbering_20_1_Content_Last"> Spread Cream Cheese Frosting between layers and on top and sides of cake. </text:p>
        </text:list-item>
      </text:list>
      <text:p text:style-name="Text_20_body">source: <text:a xlink:type="simple" xlink:href="https://www.southernliving.com/recipes/best-carrot-cake" text:style-name="Internet_20_link" text:visited-style-name="Visited_20_Internet_20_Link">https://www.southernliving.com/recipes/best-carrot-cak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1::43:48</meta:creation-date>
    <dc:creator>Generated</dc:creator>
    <dc:date>2026-09-05T11::43:48</dc:date>
    <dc:language>en-US</dc:language>
    <meta:editing-cycles>1</meta:editing-cycles>
    <meta:editing-duration>PT0S</meta:editing-duration>
    <dc:title>carrot_cake</dc:title>
  </office:meta>
</office:document-meta>
</file>