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jun_chicken_pasta"/><text:bookmark-start text:name="__RefHeading___cajun_chicken_pasta_1"/><text:bookmark-start text:name="cajun_chicken_pasta"/>Cajun Chicken Pasta<text:bookmark-end text:name="__RefHeading___cajun_chicken_pasta_1"/><text:bookmark-end text:name="cajun_chicken_pasta"/></text:h>
      <text:p text:style-name="Text_20_body">Yield: 4 servings | Prep time: 10 minutes | Cook time: 20 minutes | Total time: 30 minutes</text:p>
      <text:p text:style-name="Text_20_body">Chili’s copycat recipe made at home with an amazingly creamy melt-in-your-mouth alfredo sauce. And you know it tastes 10000x better!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boneless, skinless chicken breasts</text:p>
        </text:list-item>
        <text:list-item>
          <text:p text:style-name="List_20_1_Content"> 2 tablespoons olive oil, divided</text:p>
        </text:list-item>
        <text:list-item>
          <text:p text:style-name="List_20_1_Content"> 1 tablespoon cajun seasoning</text:p>
        </text:list-item>
        <text:list-item>
          <text:p text:style-name="List_20_1_Content"> 8 ounces penne pasta</text:p>
        </text:list-item>
        <text:list-item>
          <text:p text:style-name="List_20_1_Content"> 2 tablespoons unsalted butter</text:p>
        </text:list-item>
        <text:list-item>
          <text:p text:style-name="List_20_1_Content"> 3 cloves garlic, minced</text:p>
        </text:list-item>
        <text:list-item>
          <text:p text:style-name="List_20_1_Content"> 1 cup heavy cream, or more, to taste</text:p>
        </text:list-item>
        <text:list-item>
          <text:p text:style-name="List_20_1_Content"> 1/2 teaspoon lemon zest</text:p>
        </text:list-item>
        <text:list-item>
          <text:p text:style-name="List_20_1_Content"> 1/4 cup freshly grated Parmesan</text:p>
        </text:list-item>
        <text:list-item>
          <text:p text:style-name="List_20_1_Content"> Kosher salt and freshly ground black pepper, to taste</text:p>
        </text:list-item>
        <text:list-item>
          <text:p text:style-name="List_20_1_Content"> 2 Roma tomatoes, diced</text:p>
        </text:list-item>
        <text:list-item>
          <text:p text:style-name="List_20_1_Content_Last"> 2 tablespoons chopped fresh parsley leaves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In a gallon size Ziploc bag, add chicken, 1 tablespoon olive oil and cajun seasoning, shaking to coat thoroughly.</text:p>
        </text:list-item>
        <text:list-item>
          <text:p text:style-name="Numbering_20_1_Content"> Heat remaining 1 tablespoon olive oil in a grill pan over medium high heat. Add chicken and cook, flipping once, until cooked through, about 5-6 minutes on each side. Set aside and keep warm.</text:p>
        </text:list-item>
        <text:list-item>
          <text:p text:style-name="Numbering_20_1_Content"> In a large pot of boiling salted water, cook pasta according to package instructions; drain well.</text:p>
        </text:list-item>
        <text:list-item>
          <text:p text:style-name="Numbering_20_1_Content"> Melt butter in a saucepan over medium heat. Add garlic, and cook, stirring frequently, until fragrant, about 1-2 minutes.</text:p>
        </text:list-item>
        <text:list-item>
          <text:p text:style-name="Numbering_20_1_Content"> Gradually whisk in heavy cream and lemon zest. Cook, whisking constantly, until incorporated, about 1-2 minutes. Stir in Parmesan until slightly thickened, about 1-2 minutes. If the mixture is too thick, add more heavy cream as needed; season with salt and pepper, to taste.</text:p>
        </text:list-item>
        <text:list-item>
          <text:p text:style-name="Numbering_20_1_Content"> Stir in pasta and gently toss to combine.</text:p>
        </text:list-item>
        <text:list-item>
          <text:p text:style-name="Numbering_20_1_Content_Last"> Serve immediately with chicken, garnished with tomatoes and parsley, if desired.</text:p>
        </text:list-item>
      </text:list>
      <text:p text:style-name="Text_20_body"><text:a xlink:type="simple" xlink:href="https://damndelicious.net/2015/11/30/cajun-chicken-pasta/print/" text:style-name="Internet_20_link" text:visited-style-name="Visited_20_Internet_20_Link">https://damndelicious.net/2015/11/30/cajun-chicken-pasta/prin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3::00:25</meta:creation-date>
    <dc:creator>Generated</dc:creator>
    <dc:date>2026-09-05T03::00:25</dc:date>
    <dc:language>en-US</dc:language>
    <meta:editing-cycles>1</meta:editing-cycles>
    <meta:editing-duration>PT0S</meta:editing-duration>
    <dc:title>cajun_chicken_pasta</dc:title>
  </office:meta>
</office:document-meta>
</file>