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uttermilk_pancakes"/><text:bookmark-start text:name="__RefHeading___buttermilk_pancakes_1"/><text:bookmark-start text:name="buttermilk_pancakes"/>Buttermilk Pancakes<text:bookmark-end text:name="__RefHeading___buttermilk_pancakes_1"/><text:bookmark-end text:name="buttermilk_pancakes"/></text:h>
      <text:p text:style-name="Text_20_body">Yield 14 to 16 medium (4”) pancakes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2 cups (240g) King Arthur Unbleached All-Purpose Flour</text:p>
        </text:list-item>
        <text:list-item>
          <text:p text:style-name="List_20_1_Content"> 3 tablespoons (35g) granulated sugar</text:p>
        </text:list-item>
        <text:list-item>
          <text:p text:style-name="List_20_1_Content"> 1 teaspoon baking powder</text:p>
        </text:list-item>
        <text:list-item>
          <text:p text:style-name="List_20_1_Content"> 1 teaspoon baking soda</text:p>
        </text:list-item>
        <text:list-item>
          <text:p text:style-name="List_20_1_Content"> 1/2 teaspoon salt</text:p>
        </text:list-item>
        <text:list-item>
          <text:p text:style-name="List_20_1_Content"> 1 large egg</text:p>
        </text:list-item>
        <text:list-item>
          <text:p text:style-name="List_20_1_Content"> 2 cups (454g) buttermilk</text:p>
        </text:list-item>
        <text:list-item>
          <text:p text:style-name="List_20_1_Content"> 2 tablespoons (28g) melted butter or 2 tablespoons (25g) vegetable oil</text:p>
        </text:list-item>
        <text:list-item>
          <text:p text:style-name="List_20_1_Content_Last"> 1 1/2 teaspoons King Arthur Pure Vanilla Extract, optional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/>
        <text:list-item>
          <text:p text:style-name="Numbering_20_1_Content"> In a large bowl, whisk together the flour, sugar, baking powder, baking soda, and salt.</text:p>
        </text:list-item>
        <text:list-item>
          <text:p text:style-name="Numbering_20_1_Content"> In a separate bowl or large measuring cup, whisk together the egg, buttermilk, butter or oil, and vanilla.</text:p>
        </text:list-item>
        <text:list-item>
          <text:p text:style-name="Numbering_20_1_Content"> Pour the wet ingredients into the dry ingredients, stirring to combine. Stir until the mixture is fairly smooth; some small lumps are OK.</text:p>
        </text:list-item>
        <text:list-item>
          <text:p text:style-name="Numbering_20_1_Content"> Allow the batter to rest, uncovered, for 15 minutes.</text:p>
        </text:list-item>
        <text:list-item>
          <text:p text:style-name="Numbering_20_1_Content"> While the batter is resting, heat a large skillet over medium heat or preheat a griddle to 350°F, until the surface is hot enough for a droplet of water to skitter across it. Lightly grease the pan with butter or vegetable oil.</text:p>
        </text:list-item>
        <text:list-item>
          <text:p text:style-name="Numbering_20_1_Content"> Spoon the batter, 1/4 cup at a time, onto the hot surface; a scone and muffin scoop works well here.</text:p>
        </text:list-item>
        <text:list-item>
          <text:p text:style-name="Numbering_20_1_Content"> Cook pancakes on the first side until bubbles form on the tops and the bottoms are brown, about 1 to 2 minutes. Flip and cook until the bottoms are brown, 1 to 2 minutes longer.</text:p>
        </text:list-item>
        <text:list-item>
          <text:p text:style-name="Numbering_20_1_Content"> Serve immediately, or hold briefly in a warm oven.</text:p>
        </text:list-item>
        <text:list-item>
          <text:p text:style-name="Numbering_20_1_Content_Last"> Leftover pancakes can be frozen the same day they're made and reheated in a 250°F oven.</text:p>
        </text:list-item>
      </text:list>
      <text:p text:style-name="Text_20_body">source: <text:a xlink:type="simple" xlink:href="https://www.kingarthurbaking.com/recipes/buttermilk-pancakes-recipe" text:style-name="Internet_20_link" text:visited-style-name="Visited_20_Internet_20_Link">https://www.kingarthurbaking.com/recipes/buttermilk-pancakes-recip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09:58</meta:creation-date>
    <dc:creator>Generated</dc:creator>
    <dc:date>2026-09-05T07::09:58</dc:date>
    <dc:language>en-US</dc:language>
    <meta:editing-cycles>1</meta:editing-cycles>
    <meta:editing-duration>PT0S</meta:editing-duration>
    <dc:title>buttermilk_pancakes</dc:title>
  </office:meta>
</office:document-meta>
</file>