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rria_de_res"/><text:bookmark-start text:name="__RefHeading___birria_de_res_or_mexican_beef_stew_1"/><text:bookmark-start text:name="birria_de_res_or_mexican_beef_stew"/>Birria de Res, or Mexican Beef Stew<text:bookmark-end text:name="__RefHeading___birria_de_res_or_mexican_beef_stew_1"/><text:bookmark-end text:name="birria_de_res_or_mexican_beef_stew"/></text:h>
      <text:p text:style-name="Text_20_body">Birria de Res is a traditional Mexican stew, the perfect comfort food with rich, bold flavors that your tastebuds will enjoy.
Prep Time 30 minutes, Cook Time 6 hours, Total Time 6 hours 30 minut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4 lbs roast beef</text:p>
        </text:list-item>
        <text:list-item>
          <text:p text:style-name="List_20_1_Content"> 3-4 cups water</text:p>
        </text:list-item>
        <text:list-item>
          <text:p text:style-name="List_20_1_Content"> 5 dried chile guajillo</text:p>
        </text:list-item>
        <text:list-item>
          <text:p text:style-name="List_20_1_Content"> 2 dried chile ancho</text:p>
        </text:list-item>
        <text:list-item>
          <text:p text:style-name="List_20_1_Content"> 2 garlic cloves</text:p>
        </text:list-item>
        <text:list-item>
          <text:p text:style-name="List_20_1_Content"> 1 teaspoon dried oregano</text:p>
        </text:list-item>
        <text:list-item>
          <text:p text:style-name="List_20_1_Content"> 1 teaspoon dried thyme</text:p>
        </text:list-item>
        <text:list-item>
          <text:p text:style-name="List_20_1_Content"> 1 clove</text:p>
        </text:list-item>
        <text:list-item>
          <text:p text:style-name="List_20_1_Content"> ¼ whole cinnamon stick</text:p>
        </text:list-item>
        <text:list-item>
          <text:p text:style-name="List_20_1_Content"> 1 tablespoon beef bouillon</text:p>
        </text:list-item>
        <text:list-item>
          <text:p text:style-name="List_20_1_Content"> 2 laurel leaves (or bay leaves)</text:p>
        </text:list-item>
        <text:list-item>
          <text:p text:style-name="List_20_1_Content"> 2 tablespoons oil</text:p>
        </text:list-item>
        <text:list-item>
          <text:p text:style-name="List_20_1_Content_Last"> Salt and peppe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Toast the chiles on the griddle for 2-3 minutes, turning frequently while making sure they do not burn.  If they burn, discard the chiles and start again.</text:p>
        </text:list-item>
        <text:list-item>
          <text:p text:style-name="Numbering_20_1_Content"> Once toasted, transfer to a heatproof bowl.  Add 1 cup hot water and let the chiles soak for 5 minutes, or until pliable.</text:p>
        </text:list-item>
        <text:list-item>
          <text:p text:style-name="Numbering_20_1_Content"> Seed and devein the chiles, saving the water.  Don’t worry if some seeds remain.</text:p>
        </text:list-item>
        <text:list-item>
          <text:p text:style-name="Numbering_20_1_Content"> Add the saved water, the chiles, garlic, oregano, thyme, clove, cinnamon, bouillon, laurel leaves (or bay leaves), salt and pepper in a blender and blend until smooth, then set aside.</text:p>
        </text:list-item>
        <text:list-item>
          <text:p text:style-name="Numbering_20_1_Content"> In a large pot, heat two tablespoons oil, and salt and pepper to the beef.</text:p>
        </text:list-item>
        <text:list-item>
          <text:p text:style-name="Numbering_20_1_Content"> Sear the beef on all sides.  Once the meat is brown, transfer to the slow cooker.</text:p>
        </text:list-item>
        <text:list-item>
          <text:p text:style-name="Numbering_20_1_Content"> Add the chile mixture from the blender, and add enough water to cover the meat.</text:p>
        </text:list-item>
        <text:list-item>
          <text:p text:style-name="Numbering_20_1_Content"> Set slow cooker on low for 6-8 hours.</text:p>
        </text:list-item>
        <text:list-item>
          <text:p text:style-name="Numbering_20_1_Content"> Once done, shred the beef.</text:p>
        </text:list-item>
        <text:list-item>
          <text:p text:style-name="Numbering_20_1_Content_Last"> Serve with diced onions, chopped cilantro, and tortillas.</text:p>
        </text:list-item>
      </text:list>
      <text:h text:style-name="Heading_20_2" text:outline-level="2"><text:bookmark-start text:name="__RefHeading___notes_4"/><text:bookmark-start text:name="notes"/>Notes<text:bookmark-end text:name="__RefHeading___notes_4"/><text:bookmark-end text:name="notes"/></text:h>
      <text:list text:style-name="List_20_1" text:continue-numbering="false">
        <text:list-item>
          <text:p text:style-name="List_20_1_Content_First"> Searing the meat before adding to the slow cooker locks in flavor. Don't skip this step!</text:p>
        </text:list-item>
        <text:list-item>
          <text:p text:style-name="List_20_1_Content_Last"> Cut of beef used was chuck roast.</text:p>
        </text:list-item>
      </text:list>
      <text:p text:style-name="Text_20_body"><text:a xlink:type="simple" xlink:href="https://inmamamaggieskitchen.com/slow-cooker-birria-de-res-mexican-beef-stew/" text:style-name="Internet_20_link" text:visited-style-name="Visited_20_Internet_20_Link">https://inmamamaggieskitchen.com/slow-cooker-birria-de-res-mexican-beef-stew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1::21:22</meta:creation-date>
    <dc:creator>Generated</dc:creator>
    <dc:date>2026-09-04T01::21:22</dc:date>
    <dc:language>en-US</dc:language>
    <meta:editing-cycles>1</meta:editing-cycles>
    <meta:editing-duration>PT0S</meta:editing-duration>
    <dc:title>birria_de_res</dc:title>
  </office:meta>
</office:document-meta>
</file>