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ked_potato_soup"/><text:bookmark-start text:name="__RefHeading___hearty_baked_potato_soup_1"/><text:bookmark-start text:name="hearty_baked_potato_soup"/>Hearty Baked Potato Soup<text:bookmark-end text:name="__RefHeading___hearty_baked_potato_soup_1"/><text:bookmark-end text:name="hearty_baked_potato_soup"/></text:h>
      <text:p text:style-name="Text_20_body">Serves 4</text:p>
      <text:p text:style-name="Text_20_body">Serve along with cornbread, a salad, or some home-canned fruit and you’re set.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3 large russet potatoes, cleaned, skins pierced 3-4 times with a fork</text:p>
        </text:list-item>
        <text:list-item>
          <text:p text:style-name="List_20_1_Content"> 1/4 cup butter or margarine</text:p>
        </text:list-item>
        <text:list-item>
          <text:p text:style-name="List_20_1_Content"> 1 small yellow onion, chopped</text:p>
        </text:list-item>
        <text:list-item>
          <text:p text:style-name="List_20_1_Content"> 2 cloves garlic, minced</text:p>
        </text:list-item>
        <text:list-item>
          <text:p text:style-name="List_20_1_Content"> 1/4 cup flour</text:p>
        </text:list-item>
        <text:list-item>
          <text:p text:style-name="List_20_1_Content"> 2 cups chicken broth (or one 14-ounce can)</text:p>
        </text:list-item>
        <text:list-item>
          <text:p text:style-name="List_20_1_Content"> 12 ounces evaporated milk (I use the fat-free kind)</text:p>
        </text:list-item>
        <text:list-item>
          <text:p text:style-name="List_20_1_Content"> 2 tsp seasoned salt</text:p>
        </text:list-item>
        <text:list-item>
          <text:p text:style-name="List_20_1_Content_Last"> Optional toppings: shredded cheese, diced ham or crumbled bacon, chives or scallions, Tabasco sauce, croutons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Microwave the potatoes 8-9 minutes until baked through. Set aside to cool slightly. </text:p>
        </text:list-item>
        <text:list-item>
          <text:p text:style-name="Numbering_20_1_Content"> Melt the butter in a soup pot over medium-high heat and add onion. Cook 6-7 minutes until softened. </text:p>
        </text:list-item>
        <text:list-item>
          <text:p text:style-name="Numbering_20_1_Content"> Add minced garlic and cook 30 seconds, until fragrant. </text:p>
        </text:list-item>
        <text:list-item>
          <text:p text:style-name="Numbering_20_1_Content"> Add flour and stir several minutes to make a thickened roux. Gradually stir in evaporated milk and broth. </text:p>
        </text:list-item>
        <text:list-item>
          <text:p text:style-name="Numbering_20_1_Content"> Scoop the pulp from one potato, mash it slightly and add to soup. </text:p>
        </text:list-item>
        <text:list-item>
          <text:p text:style-name="Numbering_20_1_Content"> Cook soup on medium to bring to a boil. Add seasoning salt (to taste). </text:p>
        </text:list-item>
        <text:list-item>
          <text:p text:style-name="Numbering_20_1_Content"> Dice the remaining two potatoes and empty skin of the third potato. Add to soup and heat through. </text:p>
        </text:list-item>
        <text:list-item>
          <text:p text:style-name="Numbering_20_1_Content_Last"> Serve alone or topped with anything that sounds good to yo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2::48:33</meta:creation-date>
    <dc:creator>Generated</dc:creator>
    <dc:date>2026-09-04T02::48:33</dc:date>
    <dc:language>en-US</dc:language>
    <meta:editing-cycles>1</meta:editing-cycles>
    <meta:editing-duration>PT0S</meta:editing-duration>
    <dc:title>baked_potato_soup</dc:title>
  </office:meta>
</office:document-meta>
</file>