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ked_chicken_chimichangas"/><text:bookmark-start text:name="__RefHeading___baked_chicken_chimichangas_1"/><text:bookmark-start text:name="baked_chicken_chimichangas"/>Baked Chicken Chimichangas<text:bookmark-end text:name="__RefHeading___baked_chicken_chimichangas_1"/><text:bookmark-end text:name="baked_chicken_chimichangas"/></text:h>
      <text:p text:style-name="Text_20_body">Prep time 10 min | Cook Time 25 min | Total Time 35 min | Yield 6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cups cooked chicken, chopped or shredded</text:p>
        </text:list-item>
        <text:list-item>
          <text:p text:style-name="List_20_1_Content"> 1 cup of salsa</text:p>
        </text:list-item>
        <text:list-item>
          <text:p text:style-name="List_20_1_Content"> 1 teaspoon ground cumin</text:p>
        </text:list-item>
        <text:list-item>
          <text:p text:style-name="List_20_1_Content"> 1/2 teaspoon dried oregano, crushed</text:p>
        </text:list-item>
        <text:list-item>
          <text:p text:style-name="List_20_1_Content"> 1 cup shredded cheddar cheese</text:p>
        </text:list-item>
        <text:list-item>
          <text:p text:style-name="List_20_1_Content"> 2 green onions, chopped</text:p>
        </text:list-item>
        <text:list-item>
          <text:p text:style-name="List_20_1_Content"> 6 flour tortillas</text:p>
        </text:list-item>
        <text:list-item>
          <text:p text:style-name="List_20_1_Content"> 2 tablespoons butter, melted</text:p>
        </text:list-item>
        <text:list-item>
          <text:p text:style-name="List_20_1_Content_Last"> diced tomato, sour gream, guacamole, salsa, and shredded cheese for topping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Preheat oven to 400 F</text:p>
        </text:list-item>
        <text:list-item>
          <text:p text:style-name="Numbering_20_1_Content"> Mix chicken, salsa, cumin, oregano, cheese and onions.  Place about 1/3 cup of the mixture in the center of each tortilla.</text:p>
        </text:list-item>
        <text:list-item>
          <text:p text:style-name="Numbering_20_1_Content"> Fold opposite sides over filling.  Roll up from bottom and place seam-side down on a baking sheet.</text:p>
        </text:list-item>
        <text:list-item>
          <text:p text:style-name="Numbering_20_1_Content"> Brush with melted butter.  Bake at 400 F for 25 minutes or until golden brown and crispy.</text:p>
        </text:list-item>
        <text:list-item>
          <text:p text:style-name="Numbering_20_1_Content_Last"> Garnish with desired toppings and serve with salsa on the sid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9::55:31</meta:creation-date>
    <dc:creator>Generated</dc:creator>
    <dc:date>2026-09-05T09::55:31</dc:date>
    <dc:language>en-US</dc:language>
    <meta:editing-cycles>1</meta:editing-cycles>
    <meta:editing-duration>PT0S</meta:editing-duration>
    <dc:title>baked_chicken_chimichangas</dc:title>
  </office:meta>
</office:document-meta>
</file>